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ault"/><text:bookmark-start text:name="__RefHeading___fault_1"/><text:bookmark-start text:name="fault"/>Fault<text:bookmark-end text:name="__RefHeading___fault_1"/><text:bookmark-end text:name="faul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Fault is a condition of a test object or its operating environment that causes or contributes to a difference between specified and actual behaviour.</text:p>
      <text:p text:style-name="Text_20_body">A Fault differs from a Failure. A Fault is a condition that causes or contributes to incorrect behaviour. A Failure occurs when the test object does not perform a required function or does not satisfy a specified requirement.</text:p>
      <text:p text:style-name="Text_20_body">A Fault also differs from a <text:a xlink:type="simple" xlink:href="https://wiki.didosolutions.com/dido/99_annexes/annex-b-terms-and-definitions/t/test_execution_exception" text:style-name="Internet_20_link" text:visited-style-name="Visited_20_Internet_20_Link">Test Execution Exception</text:a>. A Fault exists within or affects the test object or its operating environment. A Test Execution Exception identifies a condition arising during <text:a xlink:type="simple" xlink:href="https://wiki.didosolutions.com/dido/99_annexes/annex-b-terms-and-definitions/t/test_execution" text:style-name="Internet_20_link" text:visited-style-name="Visited_20_Internet_20_Link">Test Execution</text:a> that differs from a governing requirement, procedure, precondition, sequence, constraint, or expected result.</text:p>
      <text:p text:style-name="Text_20_body">A Fault may exist without producing an immediately observable Failure. The Fault may remain dormant until a particular state, input, interaction, timing condition, or resource condition activates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a condition of a test object or its operating environment that causes or contributes to a difference between specified and actual behavior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TE controlled definition, informed by the dependability and software-engineering concepts in ISO/IEC/IEEE 24765, <text:span text:style-name="Emphasis">Systems and software engineering — Vocabulary</text:span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governing <text:a xlink:type="simple" xlink:href="https://wiki.didosolutions.com/dido/99_annexes/annex-b-terms-and-definitions/t/test_definition" text:style-name="Internet_20_link" text:visited-style-name="Visited_20_Internet_20_Link">Test Definition</text:a> identifies the specified behavior used to determine whether a Fault causes or contributes to a difference.</text:p>
      <text:p text:style-name="Text_20_body">A Fault may affect state, activity, interaction, processing, timing, input, output, communication, resource use, or another specified operating condition.</text:p>
      <text:p text:style-name="Text_20_body">A Fault may originate within the test object or within a condition governing its oper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Definition specifies that a Node SHALL respond to an authorized request within 200 milliseconds. A deliberately introduced communication delay causes the response to exceed that limit. The communication-delay condition is a Fault. The response exceeding 200 milliseconds is the resulting difference between specified and actual behavio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51</meta:creation-date>
    <dc:creator>Generated</dc:creator>
    <dc:date>2026-08-22T17::50:51</dc:date>
    <dc:language>en-US</dc:language>
    <meta:editing-cycles>1</meta:editing-cycles>
    <meta:editing-duration>PT0S</meta:editing-duration>
    <dc:title>dido:99_annexes:annex-b-terms-and-definitions:f:fault</dc:title>
  </office:meta>
</office:document-meta>
</file>