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xternal_service"/><text:bookmark-start text:name="__RefHeading___external_service_1"/><text:bookmark-start text:name="external_service"/>External Service<text:bookmark-end text:name="__RefHeading___external_service_1"/><text:bookmark-end text:name="external_servi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External Service provides functionality used by a system while operating outside the applicable system or authorization boundary.</text:p>
      <text:p text:style-name="Text_20_body">External Services include hosted repositories, identity services, certificate services, time services, vulnerability databases, licensing services, source-control services, and externally operated application programming interfaces.</text:p>
      <text:p text:style-name="Text_20_body">An External Service differs from an <text:a xlink:type="simple" xlink:href="https://wiki.didosolutions.com/dido/99_annexes/annex-b-terms-and-definitions/e/external_network_connection" text:style-name="Internet_20_link" text:visited-style-name="Visited_20_Internet_20_Link">External Network Connection</text:a>. The connection provides the communication path. The service provides the functionality reached through that path.</text:p>
      <text:p text:style-name="Text_20_body">Reliance upon an External Service introduces an external dependency. Availability, configuration, identity, authorization, integrity, version, and behavior of the service may affect system operation and the interpretation of test resul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service used by a system and provided from outside the applicable system or authorization boundar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National Institute of Standards and Technology (NIST) definition of <text:span text:style-name="Strong_20_Emphasis">external system service</text:span>:</text:p>
      <text:p text:style-name="Text_20_body"><text:a xlink:type="simple" xlink:href="https://csrc.nist.gov/glossary/term/external_information_system_service" text:style-name="Internet_20_link" text:visited-style-name="Visited_20_Internet_20_Link">NIST Computer Security Resource Center, “external information system service”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word <text:span text:style-name="Strong_20_Emphasis">external</text:span> identifies the location of the service relative to the applicable boundary. It does not require a particular ownership, commercial relationship, hosting technology, or geographic location.</text:p>
      <text:p text:style-name="Text_20_body">A service operated by the same organization remains an External Service when it operates outside the boundary applicable to the system under consideration.</text:p>
      <text:p text:style-name="Text_20_body">A test record identifies External Services whose availability, state, configuration, output, or behavior affects test execution or interpret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DO-TE test retrieves a container image from a registry operating outside the Test Environment’s authorization boundary. The container registry constitutes an External Service. The network path used to reach the registry constitutes an External Network Connec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3:41</meta:creation-date>
    <dc:creator>Generated</dc:creator>
    <dc:date>2026-08-22T17::03:41</dc:date>
    <dc:language>en-US</dc:language>
    <meta:editing-cycles>1</meta:editing-cycles>
    <meta:editing-duration>PT0S</meta:editing-duration>
    <dc:title>dido:99_annexes:annex-b-terms-and-definitions:e:external_service</dc:title>
  </office:meta>
</office:document-meta>
</file>