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e:external_network_connection"/><text:bookmark-start text:name="__RefHeading___external_network_connection_1"/><text:bookmark-start text:name="external_network_connection"/>External Network Connection<text:bookmark-end text:name="__RefHeading___external_network_connection_1"/><text:bookmark-end text:name="external_network_connec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External Network Connection establishes a communication path between a system or environment under organizational control and a network outside the applicable control boundary.</text:p>
      <text:p text:style-name="Text_20_body">The term identifies the connection rather than the external network, the communication protocol, or a service reached through the connection.</text:p>
      <text:p text:style-name="Text_20_body">An organization governs an External Network Connection through applicable authorization, configuration, security, monitoring, and recording controls. A <text:a xlink:type="simple" xlink:href="https://wiki.didosolutions.com/dido/99_annexes/annex-b-terms-and-definitions/c/connected_environment" text:style-name="Internet_20_link" text:visited-style-name="Visited_20_Internet_20_Link">Connected Environment</text:a> contains one or more authorized External Network Connec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communication path between a system or environment within an organizational control boundary and a network outside that boundar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the National Institute of Standards and Technology (NIST) definition of <text:span text:style-name="Strong_20_Emphasis">external network</text:span>:</text:p>
      <text:p text:style-name="Text_20_body"><text:a xlink:type="simple" xlink:href="https://csrc.nist.gov/glossary/term/external_network" text:style-name="Internet_20_link" text:visited-style-name="Visited_20_Internet_20_Link">NIST Computer Security Resource Center, “external network”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word <text:span text:style-name="Strong_20_Emphasis">external</text:span> refers to the applicable organizational control boundary. It does not depend upon geographic location, ownership of the physical infrastructure, or use of the public Internet.</text:p>
      <text:p text:style-name="Text_20_body">An External Network Connection does not imply unrestricted access. Authorization and security controls determine the permitted endpoints, protocols, traffic, direction, duration, and purpose of the connection.</text:p>
      <text:p text:style-name="Text_20_body">An External Network Connection provides a communication path. An <text:a xlink:type="simple" xlink:href="https://wiki.didosolutions.com/dido/99_annexes/annex-b-terms-and-definitions/e/external_service" text:style-name="Internet_20_link" text:visited-style-name="Visited_20_Internet_20_Link">External Service</text:a> provides functionality through or beyond the applicable control boundar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IDO-TE Connected Environment uses an authorized HTTPS connection to retrieve a software dependency from a repository outside the environment’s control boundary. The HTTPS communication path constitutes an External Network Connec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36:01</meta:creation-date>
    <dc:creator>Generated</dc:creator>
    <dc:date>2026-08-23T21::36:01</dc:date>
    <dc:language>en-US</dc:language>
    <meta:editing-cycles>1</meta:editing-cycles>
    <meta:editing-duration>PT0S</meta:editing-duration>
    <dc:title>dido:99_annexes:annex-b-terms-and-definitions:e:external_network_connection</dc:title>
  </office:meta>
</office:document-meta>
</file>