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xpected_result"/><text:bookmark-start text:name="__RefHeading___expected_result_1"/><text:bookmark-start text:name="expected_result"/>Expected Result<text:bookmark-end text:name="__RefHeading___expected_result_1"/><text:bookmark-end text:name="expected_resul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Expected Result specifies an anticipated value, state, event, condition, behavior, or outcome associated with the performance of a <text:a xlink:type="simple" xlink:href="https://wiki.didosolutions.com/dido/99_annexes/annex-b-terms-and-definitions/s/sequenced_test_object" text:style-name="Internet_20_link" text:visited-style-name="Visited_20_Internet_20_Link">Sequenced Test Object</text:a> or <text:a xlink:type="simple" xlink:href="https://wiki.didosolutions.com/dido/99_annexes/annex-b-terms-and-definitions/s/sequence_step" text:style-name="Internet_20_link" text:visited-style-name="Visited_20_Internet_20_Link">Sequence Step</text:a>.</text:p>
      <text:p text:style-name="Text_20_body">An Expected Result provides a basis for evaluating an observed or derived <text:a xlink:type="simple" xlink:href="https://wiki.didosolutions.com/dido/99_annexes/annex-b-terms-and-definitions/t/test_result" text:style-name="Internet_20_link" text:visited-style-name="Visited_20_Internet_20_Link">Test Result</text:a>.</text:p>
      <text:p text:style-name="Text_20_body">An Expected Result can specify:</text:p>
      <text:p text:style-name="Text_20_body">An anticipated valueAn anticipated stateAn anticipated state transitionAn anticipated eventAn anticipated responseAn anticipated behaviorAn anticipated side effectAn anticipated absence of an event or behaviorA required rangeA required thresholdA required orderingA required timing conditionA required completion conditionA required error conditionA permitted set of outcomesA prohibited outcomeAn Expected Result can identify:</text:p>
      <text:p text:style-name="Text_20_body">Its identityIts nameIts descriptionIts expected value or conditionIts value typeIts unit of measureIts permitted rangeIts toleranceIts required precisionIts applicable time limitIts applicable <text:a xlink:type="simple" xlink:href="https://wiki.didosolutions.com/dido/99_annexes/annex-b-terms-and-definitions/s/sequenced_test_object" text:style-name="Internet_20_link" text:visited-style-name="Visited_20_Internet_20_Link">Sequenced Test Object</text:a>Its applicable <text:a xlink:type="simple" xlink:href="https://wiki.didosolutions.com/dido/99_annexes/annex-b-terms-and-definitions/s/sequence_step" text:style-name="Internet_20_link" text:visited-style-name="Visited_20_Internet_20_Link">Sequence Step</text:a>Its applicable <text:a xlink:type="simple" xlink:href="https://wiki.didosolutions.com/dido/99_annexes/annex-b-terms-and-definitions/t/test_item" text:style-name="Internet_20_link" text:visited-style-name="Visited_20_Internet_20_Link">Test Items</text:a>Its applicable <text:a xlink:type="simple" xlink:href="https://wiki.didosolutions.com/dido/99_annexes/annex-b-terms-and-definitions/t/test_argument_value" text:style-name="Internet_20_link" text:visited-style-name="Visited_20_Internet_20_Link">Test Argument Values</text:a>Its comparison methodIts evaluation criteriaIts applicable <text:a xlink:type="simple" xlink:href="https://wiki.didosolutions.com/dido/99_annexes/annex-b-terms-and-definitions/a/acceptance_criteria" text:style-name="Internet_20_link" text:visited-style-name="Visited_20_Internet_20_Link">Acceptance Criteria</text:a>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n Expected Result can apply to a:</text:p>
      <text:a xlink:type="simple" xlink:href="https://wiki.didosolutions.com/dido/99_annexes/annex-b-terms-and-definitions/t/test_set" text:style-name="Internet_20_link" text:visited-style-name="Visited_20_Internet_20_Link">Test Set</text:a>
      <text:a xlink:type="simple" xlink:href="https://wiki.didosolutions.com/dido/99_annexes/annex-b-terms-and-definitions/t/test_case" text:style-name="Internet_20_link" text:visited-style-name="Visited_20_Internet_20_Link">Test Case</text:a>
      <text:a xlink:type="simple" xlink:href="https://wiki.didosolutions.com/dido/99_annexes/annex-b-terms-and-definitions/t/test_step" text:style-name="Internet_20_link" text:visited-style-name="Visited_20_Internet_20_Link">Test Step</text:a>
      <text:a xlink:type="simple" xlink:href="https://wiki.didosolutions.com/dido/99_annexes/annex-b-terms-and-definitions/t/test_executable" text:style-name="Internet_20_link" text:visited-style-name="Visited_20_Internet_20_Link">Test Executable</text:a>
      <text:p text:style-name="Text_20_body">Sequence StepDuring or after <text:a xlink:type="simple" xlink:href="https://wiki.didosolutions.com/dido/99_annexes/annex-b-terms-and-definitions/t/test_execution" text:style-name="Internet_20_link" text:visited-style-name="Visited_20_Internet_20_Link">Test Execution</text:a>, an evaluator or automated mechanism can compare the applicable Test Result with the Expected Result and assign a <text:a xlink:type="simple" xlink:href="https://wiki.didosolutions.com/dido/99_annexes/annex-b-terms-and-definitions/v/verdict" text:style-name="Internet_20_link" text:visited-style-name="Visited_20_Internet_20_Link">Verdict</text:a> according to defined evaluation criteri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nticipated value, state, event, condition, behavior, or outcome used to evaluate a <text:a xlink:type="simple" xlink:href="https://wiki.didosolutions.com/dido/99_annexes/annex-b-terms-and-definitions/t/test_result" text:style-name="Internet_20_link" text:visited-style-name="Visited_20_Internet_20_Link">Test Result</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s 7.2 and 7.4, expectedResult</text:a>
      <text:a xlink:type="simple" xlink:href="https://wiki.didosolutions.com/dido/99_annexes/annex-b-terms-and-definitions/s/sequenced_test_object" text:style-name="Internet_20_link" text:visited-style-name="Visited_20_Internet_20_Link">Sequenced Test Object</text:a>
      <text:a xlink:type="simple" xlink:href="https://wiki.didosolutions.com/dido/99_annexes/annex-b-terms-and-definitions/s/sequence_step" text:style-name="Internet_20_link" text:visited-style-name="Visited_20_Internet_20_Link">Sequence Step</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v/verdict" text:style-name="Internet_20_link" text:visited-style-name="Visited_20_Internet_20_Link">Verdict</text:a>
      <text:p text:style-name="Text_20_body">DIDO Reference Implementation Conceptual ModelDIDO-TE draft Requirements RegisterOMG TestIF provides the predefined <text:span text:style-name="Source_20_Text">expectedResult</text:span> attribute for representing expected-result values associated with a SequencedTestObject or SequenceStep.</text:p>
      <text:p text:style-name="Text_20_body">OMG TestIF permits an Expected Result to contain one or more values when multiple values are necessary to express the anticipated outcome.</text:p>
      <text:p text:style-name="Text_20_body">This definition generalizes Expected Result beyond a single value while preserving its TestIF role as the anticipated outcome used to evaluate a Test Result.</text:p>
      <text:h text:style-name="Heading_20_2" text:outline-level="2"><text:bookmark-start text:name="__RefHeading___note_5"/><text:bookmark-start text:name="note"/>Note<text:bookmark-end text:name="__RefHeading___note_5"/><text:bookmark-end text:name="note"/></text:h>
      <text:p text:style-name="Text_20_body">Use the singular glossary term Expected Result. Link plural usage to the same controlling page:</text:p>
      <table:table table:style-name="Table">
        <table:table-column table:style-name="odt_auto_style_table_column_1_1"/>
        <table:table-row>
          <table:table-cell office:value-type="string" table:style-name="tablecell">
            <text:p text:style-name="Preformatted_20_Text">[[dido:99_annexes:annex-b-terms-and-definitions:e:expected_result|Expected Results]]</text:p>
          </table:table-cell>
        </table:table-row>
      </table:table>
      <text:p text:style-name="Text_20_body">An Expected Result differs from a <text:a xlink:type="simple" xlink:href="https://wiki.didosolutions.com/dido/99_annexes/annex-b-terms-and-definitions/t/test_result" text:style-name="Internet_20_link" text:visited-style-name="Visited_20_Internet_20_Link">Test Result</text:a>:</text:p>
      <text:p text:style-name="Text_20_body">An Expected Result specifies an anticipated outcomeA Test Result records an observed or derived outcomeAn Expected Result differs from a <text:a xlink:type="simple" xlink:href="https://wiki.didosolutions.com/dido/99_annexes/annex-b-terms-and-definitions/v/verdict" text:style-name="Internet_20_link" text:visited-style-name="Visited_20_Internet_20_Link">Verdict</text:a>:</text:p>
      <text:p text:style-name="Text_20_body">An Expected Result identifies what is anticipated or requiredA Verdict classifies a Test Result according to defined evaluation criteriaAn Expected Result differs from <text:a xlink:type="simple" xlink:href="https://wiki.didosolutions.com/dido/99_annexes/annex-b-terms-and-definitions/a/acceptance_criteria" text:style-name="Internet_20_link" text:visited-style-name="Visited_20_Internet_20_Link">Acceptance Criteria</text:a>:</text:p>
      <text:p text:style-name="Text_20_body">An Expected Result specifies an anticipated outcome for a Sequenced Test Object or Sequence StepAcceptance Criteria establish the conditions used to determine whether an evaluated subject or outcome is acceptableAcceptance Criteria can reference one or more Expected Results.</text:p>
      <text:p text:style-name="Text_20_body">An Expected Result does not necessarily require exact equality. The Expected Result can establish:</text:p>
      <text:p text:style-name="Text_20_body">A rangeA minimumA maximumA toleranceA patternA set of permitted valuesA temporal relationshipA required state transitionThe occurrence of an eventThe absence of an eventAnother objectively evaluable conditionAn Expected Result must provide sufficient information to support repeatable evaluation. Phrases such as “works correctly,” “responds quickly,” “performs adequately,” or “produces an appropriate result” do not establish objectively evaluable Expected Results without additional criteria.</text:p>
      <text:p text:style-name="Text_20_body">A Sequenced Test Object can define a reusable Expected Result. A Sequence Step can refine or supply an occurrence-specific Expected Result when the expected outcome depends on the Sequence Step’s:</text:p>
      <text:p text:style-name="Text_20_body">Test Argument ValuesPositionPreceding stateExecution pathTest ItemTest EnvironmentOther occurrence-specific conditionsAn Expected Result can contain multiple related expected values when the evaluated outcome has multiple characteristics. The definition must preserve the relationship among those values.</text:p>
      <text:p text:style-name="Text_20_body">Failure to observe an Expected Result does not automatically establish the cause of the difference. The Test Result and supporting <text:a xlink:type="simple" xlink:href="https://wiki.didosolutions.com/dido/99_annexes/annex-b-terms-and-definitions/e/evidence" text:style-name="Internet_20_link" text:visited-style-name="Visited_20_Internet_20_Link">Evidence</text:a> must preserve the observed outcome.</text:p>
      <text:p text:style-name="Text_20_body">An Expected Result does not by itself establish a <text:a xlink:type="simple" xlink:href="https://wiki.didosolutions.com/dido/99_annexes/annex-b-terms-and-definitions/v/validation_decision" text:style-name="Internet_20_link" text:visited-style-name="Visited_20_Internet_20_Link">Validation Decision</text:a>. The Validation Decision applies the governing decision criteria to the relevant Test Results, Verdicts, and Evidence.</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t/test_step" text:style-name="Internet_20_link" text:visited-style-name="Visited_20_Internet_20_Link">Test Step</text:a> requires a selected <text:a xlink:type="simple" xlink:href="https://wiki.didosolutions.com/dido/99_annexes/annex-b-terms-and-definitions/n/node" text:style-name="Internet_20_link" text:visited-style-name="Visited_20_Internet_20_Link">Node</text:a> to process a valid transaction.</text:p>
      <text:p text:style-name="Text_20_body">The Expected Result specifies that:</text:p>
      <text:p text:style-name="Text_20_body">The Node accepts the transactionThe Node returns a transaction identifierThe transaction identifier is not emptyThe Node records the committed transaction stateThe committed state references the preceding stateThe response occurs within five secondsThe Node produces no duplicate committed stateDuring <text:a xlink:type="simple" xlink:href="https://wiki.didosolutions.com/dido/99_annexes/annex-b-terms-and-definitions/t/test_execution" text:style-name="Internet_20_link" text:visited-style-name="Visited_20_Internet_20_Link">Test Execution</text:a>, the applicable <text:a xlink:type="simple" xlink:href="https://wiki.didosolutions.com/dido/99_annexes/annex-b-terms-and-definitions/t/test_result" text:style-name="Internet_20_link" text:visited-style-name="Visited_20_Internet_20_Link">Test Result</text:a> records:</text:p>
      <text:p text:style-name="Text_20_body">The observed responseThe returned transaction identifierThe resulting transaction stateThe predecessor-state referenceThe measured response timeAny duplicate stateThe supporting EvidenceThe evaluator compares the Test Result with the Expected Result and assigns the applicable Verdict according to the defined evaluation criteri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36:59</meta:creation-date>
    <dc:creator>Generated</dc:creator>
    <dc:date>2026-08-24T01::36:59</dc:date>
    <dc:language>en-US</dc:language>
    <meta:editing-cycles>1</meta:editing-cycles>
    <meta:editing-duration>PT0S</meta:editing-duration>
    <dc:title>dido:99_annexes:annex-b-terms-and-definitions:e:expected_result</dc:title>
  </office:meta>
</office:document-meta>
</file>