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e:execution_path"/><text:bookmark-start text:name="__RefHeading___execution_path_1"/><text:bookmark-start text:name="execution_path"/>Execution Path<text:bookmark-end text:name="__RefHeading___execution_path_1"/><text:bookmark-end text:name="execution_path"/></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n Execution Path is the actual progression through <text:a xlink:type="simple" xlink:href="https://wiki.didosolutions.com/dido/99_annexes/annex-b-terms-and-definitions/s/sequence_step" text:style-name="Internet_20_link" text:visited-style-name="Visited_20_Internet_20_Link">Sequence Steps</text:a> during <text:a xlink:type="simple" xlink:href="https://wiki.didosolutions.com/dido/99_annexes/annex-b-terms-and-definitions/t/test_execution" text:style-name="Internet_20_link" text:visited-style-name="Visited_20_Internet_20_Link">Test Execution</text:a>.</text:p>
      <text:p text:style-name="Text_20_body">A <text:a xlink:type="simple" xlink:href="https://wiki.didosolutions.com/dido/99_annexes/annex-b-terms-and-definitions/t/test_sequence" text:style-name="Internet_20_link" text:visited-style-name="Visited_20_Internet_20_Link">Test Sequence</text:a> defines the permitted progression through its Sequence Steps. An Execution Path identifies the progression that actually occurs during a particular <text:a xlink:type="simple" xlink:href="https://wiki.didosolutions.com/dido/99_annexes/annex-b-terms-and-definitions/t/test_run" text:style-name="Internet_20_link" text:visited-style-name="Visited_20_Internet_20_Link">Test Run</text:a>.</text:p>
      <text:p text:style-name="Text_20_body">An Execution Path can identify:</text:p>
      <text:p text:style-name="Text_20_body">Its initial Sequence StepsEach performed Sequence StepThe order in which Sequence Steps occurredConcurrent Sequence StepsRepeated Sequence StepsSkipped Sequence StepsConditional branches takenConditional branches not takenError-handling branches takenThe <text:a xlink:type="simple" xlink:href="https://wiki.didosolutions.com/dido/99_annexes/annex-b-terms-and-definitions/t/test_argument_value" text:style-name="Internet_20_link" text:visited-style-name="Visited_20_Internet_20_Link">Test Argument Values</text:a> supplied to each occurrenceThe <text:a xlink:type="simple" xlink:href="https://wiki.didosolutions.com/dido/99_annexes/annex-b-terms-and-definitions/s/starting_condition" text:style-name="Internet_20_link" text:visited-style-name="Visited_20_Internet_20_Link">Starting Conditions</text:a> applicable to each occurrenceThe <text:a xlink:type="simple" xlink:href="https://wiki.didosolutions.com/dido/99_annexes/annex-b-terms-and-definitions/t/timing_condition" text:style-name="Internet_20_link" text:visited-style-name="Visited_20_Internet_20_Link">Timing Conditions</text:a> applicable to each occurrenceThe start and completion time of each occurrenceThe event or condition that caused each progressionThe applicable <text:a xlink:type="simple" xlink:href="https://wiki.didosolutions.com/dido/99_annexes/annex-b-terms-and-definitions/t/test_result" text:style-name="Internet_20_link" text:visited-style-name="Visited_20_Internet_20_Link">Test Result</text:a> for each occurrenceThe applicable <text:a xlink:type="simple" xlink:href="https://wiki.didosolutions.com/dido/99_annexes/annex-b-terms-and-definitions/v/verdict" text:style-name="Internet_20_link" text:visited-style-name="Visited_20_Internet_20_Link">Verdict</text:a> for each occurrenceThe point and cause of terminationIts <text:a xlink:type="simple" xlink:href="https://wiki.didosolutions.com/dido/99_annexes/annex-b-terms-and-definitions/p/provenance" text:style-name="Internet_20_link" text:visited-style-name="Visited_20_Internet_20_Link">Provenance</text:a>Its <text:a xlink:type="simple" xlink:href="https://wiki.didosolutions.com/dido/99_annexes/annex-b-terms-and-definitions/t/traceability" text:style-name="Internet_20_link" text:visited-style-name="Visited_20_Internet_20_Link">Traceability</text:a>An Execution Path can contain:</text:p>
      <text:p text:style-name="Text_20_body">Sequential progressionParallel progressionConditional progressionIterative progressionEvent-driven progressionError-handling progressionA combination of progression types</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actual progression through <text:a xlink:type="simple" xlink:href="https://wiki.didosolutions.com/dido/99_annexes/annex-b-terms-and-definitions/s/sequence_step" text:style-name="Internet_20_link" text:visited-style-name="Visited_20_Internet_20_Link">Sequence Steps</text:a> during <text:a xlink:type="simple" xlink:href="https://wiki.didosolutions.com/dido/99_annexes/annex-b-terms-and-definitions/t/test_execution" text:style-name="Internet_20_link" text:visited-style-name="Visited_20_Internet_20_Link">Test Execution</text:a></text:span></text:p>
      <text:h text:style-name="Heading_20_2" text:outline-level="2"><text:bookmark-start text:name="__RefHeading___source_4"/><text:bookmark-start text:name="source"/>Source<text:bookmark-end text:name="__RefHeading___source_4"/><text:bookmark-end text:name="source"/></text:h>
      <text:p text:style-name="Text_20_body">Adapted from:</text:p>
      <text:a xlink:type="simple" xlink:href="https://www.omg.org/spec/TestIF/1.0/Beta3/PDF" text:style-name="Internet_20_link" text:visited-style-name="Visited_20_Internet_20_Link">OMG Test Information Interchange Format (TestIF), Version 1.0 Beta 3, Sections 1.3, 7.3.4, and 7.3.14</text:a>
      <text:a xlink:type="simple" xlink:href="https://wiki.didosolutions.com/dido/99_annexes/annex-b-terms-and-definitions/t/test_sequence" text:style-name="Internet_20_link" text:visited-style-name="Visited_20_Internet_20_Link">Test Sequence</text:a>
      <text:a xlink:type="simple" xlink:href="https://wiki.didosolutions.com/dido/99_annexes/annex-b-terms-and-definitions/s/sequence_step" text:style-name="Internet_20_link" text:visited-style-name="Visited_20_Internet_20_Link">Sequence Step</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t/test_run" text:style-name="Internet_20_link" text:visited-style-name="Visited_20_Internet_20_Link">Test Run</text:a>
      <text:p text:style-name="Text_20_body">DIDO Reference Implementation Conceptual ModelDIDO-TE draft Requirements RegisterOMG TestIF defines TestSequence as a directed progression of SequenceSteps and permits progression to depend on the applicable Sequence Step relationships and conditions.</text:p>
      <text:p text:style-name="Text_20_body">OMG TestIF discusses test paths but does not establish Execution Path as a separate TestIF model element. This definition introduces Execution Path to identify the Test Sequence progression that actually occurred during a particular Test Run.</text:p>
      <text:h text:style-name="Heading_20_2" text:outline-level="2"><text:bookmark-start text:name="__RefHeading___note_5"/><text:bookmark-start text:name="note"/>Note<text:bookmark-end text:name="__RefHeading___note_5"/><text:bookmark-end text:name="note"/></text:h>
      <text:p text:style-name="Text_20_body">Use the singular glossary term Execution Path. Link plural usage to the same controlling page:</text:p>
      <table:table table:style-name="Table">
        <table:table-column table:style-name="odt_auto_style_table_column_1_1"/>
        <table:table-row>
          <table:table-cell office:value-type="string" table:style-name="tablecell">
            <text:p text:style-name="Preformatted_20_Text">[[dido:99_annexes:annex-b-terms-and-definitions:e:execution_path|Execution Paths]]</text:p>
          </table:table-cell>
        </table:table-row>
      </table:table>
      <text:p text:style-name="Text_20_body">An Execution Path differs from a <text:a xlink:type="simple" xlink:href="https://wiki.didosolutions.com/dido/99_annexes/annex-b-terms-and-definitions/t/test_sequence" text:style-name="Internet_20_link" text:visited-style-name="Visited_20_Internet_20_Link">Test Sequence</text:a>:</text:p>
      <text:p text:style-name="Text_20_body">A Test Sequence defines permitted progressionAn Execution Path identifies the progression that actually occurredA Test Sequence can permit multiple Execution Paths.</text:p>
      <text:p text:style-name="Text_20_body">An Execution Path differs from a <text:a xlink:type="simple" xlink:href="https://wiki.didosolutions.com/dido/99_annexes/annex-b-terms-and-definitions/s/sequence_step" text:style-name="Internet_20_link" text:visited-style-name="Visited_20_Internet_20_Link">Sequence Step</text:a>:</text:p>
      <text:p text:style-name="Text_20_body">A Sequence Step identifies one position and occurrence within a Test SequenceAn Execution Path identifies the actual progression through the performed Sequence StepsAn Execution Path differs from a <text:a xlink:type="simple" xlink:href="https://wiki.didosolutions.com/dido/99_annexes/annex-b-terms-and-definitions/t/test_run" text:style-name="Internet_20_link" text:visited-style-name="Visited_20_Internet_20_Link">Test Run</text:a>:</text:p>
      <text:p text:style-name="Text_20_body">An Execution Path identifies the actual progressionA Test Run records the Execution Path, execution context, Test Results, Evidence, and related information for a particular occurrence of Test ExecutionAn Execution Path differs from a Test Result:</text:p>
      <text:p text:style-name="Text_20_body">An Execution Path identifies what progression occurredA Test Result records an outcome associated with a Sequenced Test Object or Sequence StepA repeated Test Run does not necessarily follow the same Execution Path. Differences can result from:</text:p>
      <text:p text:style-name="Text_20_body">Different Test Argument ValuesDifferent Starting ConditionsDifferent Test ResultsDifferent VerdictsDifferent Timing ConditionsTimeoutsErrorsConcurrent behaviorExternal eventsNondeterministic behaviorThe applicable Acceptance Criteria determine whether reproducible Test Execution requires:</text:p>
      <text:p text:style-name="Text_20_body">The same Execution PathAn equivalent Execution PathAny permitted Execution PathA particular set of required Sequence StepsExclusion of prohibited Execution PathsParallel progression does not always establish a single total ordering. An Execution Path can preserve a partial ordering that identifies concurrency and the required temporal relationships among Sequence Steps.</text:p>
      <text:p text:style-name="Text_20_body">An Execution Path should preserve enough information to reconstruct:</text:p>
      <text:p text:style-name="Text_20_body">Which Sequence Steps occurredWhich Sequence Steps did not occurThe order or partial order of occurrenceThe Test Argument Values usedThe conditions that controlled progressionThe Test Results producedThe reason Test Execution completed or terminated</text:p>
      <text:h text:style-name="Heading_20_2" text:outline-level="2"><text:bookmark-start text:name="__RefHeading___example_6"/><text:bookmark-start text:name="example"/>Example<text:bookmark-end text:name="__RefHeading___example_6"/><text:bookmark-end text:name="example"/></text:h>
      <text:p text:style-name="Text_20_body">A Test Sequence permits the following progression:</text:p>
      <text:p text:style-name="Text_20_body">Sequence Step <text:span text:style-name="Source_20_Text">SS-01</text:span> establishes a Node SetSequence Step <text:span text:style-name="Source_20_Text">SS-02</text:span> submits a transactionSequence Steps <text:span text:style-name="Source_20_Text">SS-03A</text:span>, <text:span text:style-name="Source_20_Text">SS-03B</text:span>, and <text:span text:style-name="Source_20_Text">SS-03C</text:span> observe three Nodes concurrentlySequence Step <text:span text:style-name="Source_20_Text">SS-04</text:span> evaluates the Test Results when all three Nodes respondSequence Step <text:span text:style-name="Source_20_Text">SS-05</text:span> handles a timeout when one or more Nodes fail to respondDuring one Test Run, all three Nodes respond. The Execution Path is:</text:p>
      <text:p text:style-name="Text_20_body"><text:span text:style-name="Source_20_Text">SS-01</text:span><text:span text:style-name="Source_20_Text">SS-02</text:span>Concurrent occurrence of <text:span text:style-name="Source_20_Text">SS-03A</text:span>, <text:span text:style-name="Source_20_Text">SS-03B</text:span>, and <text:span text:style-name="Source_20_Text">SS-03C</text:span><text:span text:style-name="Source_20_Text">SS-04</text:span>During a repeated Test Run, Node C fails to respond. The Execution Path is:</text:p>
      <text:p text:style-name="Text_20_body"><text:span text:style-name="Source_20_Text">SS-01</text:span><text:span text:style-name="Source_20_Text">SS-02</text:span>Concurrent occurrence of <text:span text:style-name="Source_20_Text">SS-03A</text:span>, <text:span text:style-name="Source_20_Text">SS-03B</text:span>, and <text:span text:style-name="Source_20_Text">SS-03C</text:span><text:span text:style-name="Source_20_Text">SS-05</text:span>The two Test Runs use the same Test Sequence but follow different Execution Paths. The Acceptance Criteria determine whether both Execution Paths satisfy the applicable Reproducibility requiremen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5::08:29</meta:creation-date>
    <dc:creator>Generated</dc:creator>
    <dc:date>2026-08-22T15::08:29</dc:date>
    <dc:language>en-US</dc:language>
    <meta:editing-cycles>1</meta:editing-cycles>
    <meta:editing-duration>PT0S</meta:editing-duration>
    <dc:title>dido:99_annexes:annex-b-terms-and-definitions:e:execution_path</dc:title>
  </office:meta>
</office:document-meta>
</file>