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execution_facility"/><text:bookmark-start text:name="__RefHeading___executable_instruction_1"/><text:bookmark-start text:name="executable_instruction"/>Executable Instruction<text:bookmark-end text:name="__RefHeading___executable_instruction_1"/><text:bookmark-end text:name="executable_instruc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Executable Instruction specifies an operation in a form that an <text:a xlink:type="simple" xlink:href="#dido:99_annexes:annex-b-terms-and-definitions:e:execution_facility" text:style-name="Local_20_link" text:visited-style-name="Visited_20_Local_20_Link">Execution Facility</text:a> can interpret or perform.</text:p>
      <text:p text:style-name="Text_20_body">An Executable Instruction can implement:</text:p>
      <text:p text:style-name="Text_20_body">An actionA calculationA <text:a xlink:type="simple" xlink:href="https://wiki.didosolutions.com/dido/99_annexes/annex-b-terms-and-definitions/v/validation" text:style-name="Internet_20_link" text:visited-style-name="Visited_20_Internet_20_Link">Validation</text:a>A communicationA state transitionA measurementAn observationA decisionA controlAn Executable Instruction can occur within:</text:p>
      <text:p text:style-name="Text_20_body">Source codeCompiled codeA scriptA commandDeclarative automationA tool-specific procedureA test-framework procedureAn executable modelA service requestA hardware-control procedureAnother form that an Execution Facility can interpret or performAn Executable Instruction can identify or reference:</text:p>
      <text:p text:style-name="Text_20_body">Its identityIts nameIts descriptionIts <text:a xlink:type="simple" xlink:href="https://wiki.didosolutions.com/dido/99_annexes/annex-b-terms-and-definitions/v/version" text:style-name="Internet_20_link" text:visited-style-name="Visited_20_Internet_20_Link">Version</text:a>Its instruction typeIts language or formatIts operationIts applicable <text:a xlink:type="simple" xlink:href="https://wiki.didosolutions.com/dido/99_annexes/annex-b-terms-and-definitions/t/test_argument" text:style-name="Internet_20_link" text:visited-style-name="Visited_20_Internet_20_Link">Test Arguments</text:a>Its applicable <text:a xlink:type="simple" xlink:href="https://wiki.didosolutions.com/dido/99_annexes/annex-b-terms-and-definitions/t/test_argument_value" text:style-name="Internet_20_link" text:visited-style-name="Visited_20_Internet_20_Link">Test Argument Values</text:a>Its required inputsIts produced outputsIts required dependenciesIts required <text:a xlink:type="simple" xlink:href="#dido:99_annexes:annex-b-terms-and-definitions:e:execution_facility" text:style-name="Local_20_link" text:visited-style-name="Visited_20_Local_20_Link">Execution Facilities</text:a>Its applicable <text:a xlink:type="simple" xlink:href="https://wiki.didosolutions.com/dido/99_annexes/annex-b-terms-and-definitions/t/test_item" text:style-name="Internet_20_link" text:visited-style-name="Visited_20_Internet_20_Link">Test Items</text:a>Its applicable <text:a xlink:type="simple" xlink:href="https://wiki.didosolutions.com/dido/99_annexes/annex-b-terms-and-definitions/t/test_environment" text:style-name="Internet_20_link" text:visited-style-name="Visited_20_Internet_20_Link">Test Environments</text:a>Its preconditionsIts completion conditionIts failure conditionIts timeoutIts applicable <text:a xlink:type="simple" xlink:href="https://wiki.didosolutions.com/dido/99_annexes/annex-b-terms-and-definitions/g/governance_policy" text:style-name="Internet_20_link" text:visited-style-name="Visited_20_Internet_20_Link">Governance Policies</text:a>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A <text:a xlink:type="simple" xlink:href="https://wiki.didosolutions.com/dido/99_annexes/annex-b-terms-and-definitions/t/test_executable" text:style-name="Internet_20_link" text:visited-style-name="Visited_20_Internet_20_Link">Test Executable</text:a> contains or references one or more Executable Instructions that implement a test action or <text:a xlink:type="simple" xlink:href="https://wiki.didosolutions.com/dido/99_annexes/annex-b-terms-and-definitions/v/validation" text:style-name="Internet_20_link" text:visited-style-name="Visited_20_Internet_20_Link">Validation</text:a>.</text:p>
      <text:p text:style-name="Text_20_body">A Test Executable can contain the Executable Instructions directly or reference an independently maintained <text:a xlink:type="simple" xlink:href="https://wiki.didosolutions.com/dido/99_annexes/annex-b-terms-and-definitions/e/executable_artifact" text:style-name="Internet_20_link" text:visited-style-name="Visited_20_Internet_20_Link">Executable Artifact</text:a> that contains them.</text:p>
      <text:p text:style-name="Text_20_body">An <text:a xlink:type="simple" xlink:href="#dido:99_annexes:annex-b-terms-and-definitions:e:execution_facility" text:style-name="Local_20_link" text:visited-style-name="Visited_20_Local_20_Link">Execution Facility</text:a> interprets or performs the Executable Instructions during <text:a xlink:type="simple" xlink:href="https://wiki.didosolutions.com/dido/99_annexes/annex-b-terms-and-definitions/t/test_execution" text:style-name="Internet_20_link" text:visited-style-name="Visited_20_Internet_20_Link">Test Execution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nstruction expressed in a form that an <text:a xlink:type="simple" xlink:href="#dido:99_annexes:annex-b-terms-and-definitions:e:execution_facility" text:style-name="Local_20_link" text:visited-style-name="Visited_20_Local_20_Link">Execution Facility</text:a> can interpret or perfor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omg.org/spec/TestIF/1.0/Beta3/PDF" text:style-name="Internet_20_link" text:visited-style-name="Visited_20_Internet_20_Link">OMG Test Information Interchange Format (TestIF), Version 1.0 Beta 3, Section 7.3.7, TestExecutable</text:a>
      <text:a xlink:type="simple" xlink:href="https://wiki.didosolutions.com/dido/99_annexes/annex-b-terms-and-definitions/t/test_executable" text:style-name="Internet_20_link" text:visited-style-name="Visited_20_Internet_20_Link">Test Executable</text:a>
      <text:a xlink:type="simple" xlink:href="https://wiki.didosolutions.com/dido/99_annexes/annex-b-terms-and-definitions/t/test_step" text:style-name="Internet_20_link" text:visited-style-name="Visited_20_Internet_20_Link">Test Step</text:a>
      <text:a xlink:type="simple" xlink:href="https://wiki.didosolutions.com/dido/99_annexes/annex-b-terms-and-definitions/t/test_execution" text:style-name="Internet_20_link" text:visited-style-name="Visited_20_Internet_20_Link">Test Execution</text:a>
      <text:p text:style-name="Text_20_body">DIDO Reference Implementation Conceptual ModelDIDO-TE draft Requirements RegisterOMG TestIF describes a TestExecutable as a low-level procedural definition that supports automated testing through code, scripts, or other executable information.</text:p>
      <text:p text:style-name="Text_20_body">OMG TestIF does not define Executable Instruction as a separate TestIF model element. This definition introduces Executable Instruction to distinguish an instruction from:</text:p>
      <text:p text:style-name="Text_20_body">The <text:a xlink:type="simple" xlink:href="https://wiki.didosolutions.com/dido/99_annexes/annex-b-terms-and-definitions/t/test_step" text:style-name="Internet_20_link" text:visited-style-name="Visited_20_Internet_20_Link">Test Step</text:a> that specifies the required test action or ValidationThe <text:a xlink:type="simple" xlink:href="https://wiki.didosolutions.com/dido/99_annexes/annex-b-terms-and-definitions/t/test_executable" text:style-name="Internet_20_link" text:visited-style-name="Visited_20_Internet_20_Link">Test Executable</text:a> that contains or references the instructionThe <text:a xlink:type="simple" xlink:href="https://wiki.didosolutions.com/dido/99_annexes/annex-b-terms-and-definitions/e/executable_artifact" text:style-name="Internet_20_link" text:visited-style-name="Visited_20_Internet_20_Link">Executable Artifact</text:a> that stores or packages the instructionThe <text:a xlink:type="simple" xlink:href="#dido:99_annexes:annex-b-terms-and-definitions:e:execution_facility" text:style-name="Local_20_link" text:visited-style-name="Visited_20_Local_20_Link">Execution Facility</text:a> that interprets or performs the instruction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Every Executable Instruction expresses an operation in a form that an identified Execution Facility can interpret or perform.</text:p>
      <text:p text:style-name="Text_20_body">An Executable Instruction differs from a <text:a xlink:type="simple" xlink:href="https://wiki.didosolutions.com/dido/99_annexes/annex-b-terms-and-definitions/t/test_step" text:style-name="Internet_20_link" text:visited-style-name="Visited_20_Internet_20_Link">Test Step</text:a>:</text:p>
      <text:p text:style-name="Text_20_body">A Test Step specifies a test action or Validation independently of a particular execution mechanismAn Executable Instruction provides part or all of the executable realization of that action or ValidationAn Executable Instruction differs from a <text:a xlink:type="simple" xlink:href="https://wiki.didosolutions.com/dido/99_annexes/annex-b-terms-and-definitions/t/test_executable" text:style-name="Internet_20_link" text:visited-style-name="Visited_20_Internet_20_Link">Test Executable</text:a>:</text:p>
      <text:p text:style-name="Text_20_body">An Executable Instruction specifies an operationA Test Executable contains, organizes, or references one or more Executable InstructionsAn Executable Instruction differs from an <text:a xlink:type="simple" xlink:href="https://wiki.didosolutions.com/dido/99_annexes/annex-b-terms-and-definitions/e/executable_artifact" text:style-name="Internet_20_link" text:visited-style-name="Visited_20_Internet_20_Link">Executable Artifact</text:a>:</text:p>
      <text:p text:style-name="Text_20_body">An Executable Instruction specifies an operationAn Executable Artifact stores, packages, or provides one or more Executable InstructionsAn Executable Instruction differs from an <text:a xlink:type="simple" xlink:href="#dido:99_annexes:annex-b-terms-and-definitions:e:execution_facility" text:style-name="Local_20_link" text:visited-style-name="Visited_20_Local_20_Link">Execution Facility</text:a>:</text:p>
      <text:p text:style-name="Text_20_body">An Executable Instruction specifies the operationAn Execution Facility interprets or performs the operationAn Executable Instruction does not require direct execution by a processor. An Execution Facility can include:</text:p>
      <text:p text:style-name="Text_20_body">An interpreterA command processorAn automation engineA test frameworkA model-execution engineA serviceA device controllerAnother facility capable of interpreting or performing the instructionA natural-language direction intended only for human interpretation is not an Executable Instruction under this definition. A direction qualifies as an Executable Instruction when an identified Execution Facility can interpret or perform it according to defined execution rules.</text:p>
      <text:p text:style-name="Text_20_body">An Executable Instruction is not necessarily:</text:p>
      <text:p text:style-name="Text_20_body">Source codeCompiled codeIndependently deployableIndependently reusableSpecific to testingContained within a Test ExecutableStored in a particular fileAssociated with a particular programming languageA change to an Executable Instruction’s operation, inputs, outputs, parameters, control flow, dependencies, expected behavior, or execution requirements can create a new <text:a xlink:type="simple" xlink:href="https://wiki.didosolutions.com/dido/99_annexes/annex-b-terms-and-definitions/v/version" text:style-name="Internet_20_link" text:visited-style-name="Visited_20_Internet_20_Link">Version</text:a> under the applicable versioning policy.</text:p>
      <text:p text:style-name="Text_20_body">A reproducible <text:a xlink:type="simple" xlink:href="https://wiki.didosolutions.com/dido/99_annexes/annex-b-terms-and-definitions/t/test_run" text:style-name="Internet_20_link" text:visited-style-name="Visited_20_Internet_20_Link">Test Run</text:a> should identify the exact Versions of the Executable Instructions and referenced Executable Artifacts used during <text:a xlink:type="simple" xlink:href="https://wiki.didosolutions.com/dido/99_annexes/annex-b-terms-and-definitions/t/test_execution" text:style-name="Internet_20_link" text:visited-style-name="Visited_20_Internet_20_Link">Test Execution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annex-b-terms-and-definitions/t/test_step" text:style-name="Internet_20_link" text:visited-style-name="Visited_20_Internet_20_Link">Test Step</text:a> requires a <text:a xlink:type="simple" xlink:href="https://wiki.didosolutions.com/dido/99_annexes/annex-b-terms-and-definitions/n/node" text:style-name="Internet_20_link" text:visited-style-name="Visited_20_Internet_20_Link">Node</text:a> to submit a proposed transaction through a specified <text:a xlink:type="simple" xlink:href="https://wiki.didosolutions.com/dido/99_annexes/annex-b-terms-and-definitions/e/endpoint" text:style-name="Internet_20_link" text:visited-style-name="Visited_20_Internet_20_Link">Endpoint</text:a>.</text:p>
      <text:p text:style-name="Text_20_body">A <text:a xlink:type="simple" xlink:href="https://wiki.didosolutions.com/dido/99_annexes/annex-b-terms-and-definitions/t/test_executable" text:style-name="Internet_20_link" text:visited-style-name="Visited_20_Internet_20_Link">Test Executable</text:a> references a versioned script containing Executable Instructions that:</text:p>
      <text:p text:style-name="Text_20_body">Read the applicable <text:a xlink:type="simple" xlink:href="https://wiki.didosolutions.com/dido/99_annexes/annex-b-terms-and-definitions/t/test_argument_value" text:style-name="Internet_20_link" text:visited-style-name="Visited_20_Internet_20_Link">Test Argument Values</text:a>Establish a connection to the EndpointSubmit the proposed transactionCapture the responseRecord the transaction identifierReturn the submission statusPreserve the resulting <text:a xlink:type="simple" xlink:href="https://wiki.didosolutions.com/dido/99_annexes/annex-b-terms-and-definitions/e/evidence" text:style-name="Internet_20_link" text:visited-style-name="Visited_20_Internet_20_Link">Evidence</text:a>During Test Execution, the applicable <text:a xlink:type="simple" xlink:href="#dido:99_annexes:annex-b-terms-and-definitions:e:execution_facility" text:style-name="Local_20_link" text:visited-style-name="Visited_20_Local_20_Link">Execution Facility</text:a> interprets or performs the Executable Instructions.</text:p>
      <text:p text:style-name="Text_20_body">The <text:a xlink:type="simple" xlink:href="https://wiki.didosolutions.com/dido/99_annexes/annex-b-terms-and-definitions/t/test_run" text:style-name="Internet_20_link" text:visited-style-name="Visited_20_Internet_20_Link">Test Run</text:a> records:</text:p>
      <text:p text:style-name="Text_20_body">The Test Executable identityThe Test Executable VersionThe referenced Executable ArtifactThe Executable Artifact VersionThe Executable Artifact digestThe applicable Test Argument ValuesThe applicable <text:a xlink:type="simple" xlink:href="https://wiki.didosolutions.com/dido/99_annexes/annex-b-terms-and-definitions/t/test_environment" text:style-name="Internet_20_link" text:visited-style-name="Visited_20_Internet_20_Link">Test Environment</text:a>The resulting <text:a xlink:type="simple" xlink:href="https://wiki.didosolutions.com/dido/99_annexes/annex-b-terms-and-definitions/t/test_result" text:style-name="Internet_20_link" text:visited-style-name="Visited_20_Internet_20_Link">Test Result</text:a>The supporting Evidence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58:04</meta:creation-date>
    <dc:creator>Generated</dc:creator>
    <dc:date>2026-08-22T16::58:04</dc:date>
    <dc:language>en-US</dc:language>
    <meta:editing-cycles>1</meta:editing-cycles>
    <meta:editing-duration>PT0S</meta:editing-duration>
    <dc:title>dido:99_annexes:annex-b-terms-and-definitions:e:execution_facility</dc:title>
  </office:meta>
</office:document-meta>
</file>