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xecution_environment"/><text:bookmark-start text:name="__RefHeading___execution_environment_1"/><text:bookmark-start text:name="execution_environment"/>Execution Environment<text:bookmark-end text:name="__RefHeading___execution_environment_1"/><text:bookmark-end text:name="execution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xecution Environment provides the computing, operating-system, runtime, storage, networking, security, and configuration resources required to execute software.</text:p>
      <text:p text:style-name="Text_20_body">The environment may include physical machines, virtual machines, containers, cloud resources, operating-system services, runtime libraries, configuration data, secrets, and external service connections.</text:p>
      <text:p text:style-name="Text_20_body">An Execution Environment differs from a <text:a xlink:type="simple" xlink:href="https://wiki.didosolutions.com/dido/99_annexes/annex-b-terms-and-definitions/t/target_environment" text:style-name="Internet_20_link" text:visited-style-name="Visited_20_Internet_20_Link">Target Environment</text:a>. An Execution Environment identifies the resources in which software executes. A Target Environment identifies the environment selected to receive a particular build, deployment, or release.</text:p>
      <text:p text:style-name="Text_20_body">A single Execution Environment may support multiple software products, services, or workloads. A single product may also execute across multiple Execution Environ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vironment that provides the computing, runtime, storage, networking, security, and configuration resources required to execute softwa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engineering, systems engineering, cloud computing, and runtime-platform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Execution Environment may operate as a <text:a xlink:type="simple" xlink:href="https://wiki.didosolutions.com/dido/99_annexes/annex-b-terms-and-definitions/c/connected_environment" text:style-name="Internet_20_link" text:visited-style-name="Visited_20_Internet_20_Link">Connected Environment</text:a>, <text:a xlink:type="simple" xlink:href="https://wiki.didosolutions.com/dido/99_annexes/annex-b-terms-and-definitions/d/disconnected_environment" text:style-name="Internet_20_link" text:visited-style-name="Visited_20_Internet_20_Link">Disconnected Environment</text:a>, or <text:a xlink:type="simple" xlink:href="https://wiki.didosolutions.com/dido/99_annexes/annex-b-terms-and-definitions/a/air-gapped_environment" text:style-name="Internet_20_link" text:visited-style-name="Visited_20_Internet_20_Link">Air-Gapped Environment</text:a>.</text:p>
      <text:p text:style-name="Text_20_body">The term does not prescribe a physical machine, virtual machine, container, cloud service, or deployment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hardened virtual machine with an approved operating system, runtime libraries, network configuration, security controls, and application settings provides the Execution Environment for a deployed servi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9:21</meta:creation-date>
    <dc:creator>Generated</dc:creator>
    <dc:date>2026-08-22T15::09:21</dc:date>
    <dc:language>en-US</dc:language>
    <meta:editing-cycles>1</meta:editing-cycles>
    <meta:editing-duration>PT0S</meta:editing-duration>
    <dc:title>dido:99_annexes:annex-b-terms-and-definitions:e:execution_environment</dc:title>
  </office:meta>
</office:document-meta>
</file>