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xecutable_instruction"/><text:bookmark-start text:name="__RefHeading___executable_instruction_1"/><text:bookmark-start text:name="executable_instruction"/>Executable Instruction<text:bookmark-end text:name="__RefHeading___executable_instruction_1"/><text:bookmark-end text:name="executable_instruc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xecutable Instruction specifies an operation that an <text:a xlink:type="simple" xlink:href="https://wiki.didosolutions.com/dido/99_annexes/annex-b-terms-and-definitions/e/execution_facility" text:style-name="Internet_20_link" text:visited-style-name="Visited_20_Internet_20_Link">Execution Facility</text:a> can interpret or perform.</text:p>
      <text:p text:style-name="Text_20_body">An Executable Instruction can implement an action, calculation, validation, communication, state transition, measurement, observation, or control.</text:p>
      <text:p text:style-name="Text_20_body">Executable Instructions can take the form of:</text:p>
      <text:p text:style-name="Text_20_body">Source codeCompiled codeScriptsCommandsDeclarative automationTool-specific proceduresTest-framework instructionsExecutable modelsService requestsHardware-control instructionsAn Executable Instruction can identify:</text:p>
      <text:p text:style-name="Text_20_body">Its identityIts nameIts descriptionIts <text:a xlink:type="simple" xlink:href="https://wiki.didosolutions.com/dido/99_annexes/annex-b-terms-and-definitions/v/version" text:style-name="Internet_20_link" text:visited-style-name="Visited_20_Internet_20_Link">Version</text:a>Its instruction typeIts language or formatIts entry pointIts applicable <text:a xlink:type="simple" xlink:href="https://wiki.didosolutions.com/dido/99_annexes/annex-b-terms-and-definitions/t/test_argument" text:style-name="Internet_20_link" text:visited-style-name="Visited_20_Internet_20_Link">Test Arguments</text:a>Its applicable <text:a xlink:type="simple" xlink:href="https://wiki.didosolutions.com/dido/99_annexes/annex-b-terms-and-definitions/t/test_argument_value" text:style-name="Internet_20_link" text:visited-style-name="Visited_20_Internet_20_Link">Test Argument Values</text:a>Its required inputsIts produced outputsIts required dependenciesIts required <text:a xlink:type="simple" xlink:href="https://wiki.didosolutions.com/dido/99_annexes/annex-b-terms-and-definitions/e/execution_facility" text:style-name="Internet_20_link" text:visited-style-name="Visited_20_Internet_20_Link">Execution Facilities</text:a>Its applicable <text:a xlink:type="simple" xlink:href="https://wiki.didosolutions.com/dido/99_annexes/annex-b-terms-and-definitions/t/test_item" text:style-name="Internet_20_link" text:visited-style-name="Visited_20_Internet_20_Link">Test Items</text:a>Its applicable <text:a xlink:type="simple" xlink:href="https://wiki.didosolutions.com/dido/99_annexes/annex-b-terms-and-definitions/t/test_environment" text:style-name="Internet_20_link" text:visited-style-name="Visited_20_Internet_20_Link">Test Environments</text:a>Its completion conditionIts failure conditionIts timeout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xt:a xlink:type="simple" xlink:href="https://wiki.didosolutions.com/dido/99_annexes/annex-b-terms-and-definitions/t/test_executable" text:style-name="Internet_20_link" text:visited-style-name="Visited_20_Internet_20_Link">Test Executable</text:a> contains or references one or more Executable Instructions that implement a test action or validation.</text:p>
      <text:p text:style-name="Text_20_body">The Test Executable can contain the Executable Instructions directly or reference an independently maintained <text:a xlink:type="simple" xlink:href="https://wiki.didosolutions.com/dido/99_annexes/annex-b-terms-and-definitions/e/executable_artifact" text:style-name="Internet_20_link" text:visited-style-name="Visited_20_Internet_20_Link">Executable Artifact</text:a> that contains them.</text:p>
      <text:p text:style-name="Text_20_body">An <text:a xlink:type="simple" xlink:href="https://wiki.didosolutions.com/dido/99_annexes/annex-b-terms-and-definitions/e/execution_facility" text:style-name="Internet_20_link" text:visited-style-name="Visited_20_Internet_20_Link">Execution Facility</text:a> interprets or performs the Executable Instructions during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nstruction that an <text:a xlink:type="simple" xlink:href="https://wiki.didosolutions.com/dido/99_annexes/annex-b-terms-and-definitions/e/execution_facility" text:style-name="Internet_20_link" text:visited-style-name="Visited_20_Internet_20_Link">Execution Facility</text:a> can interpret or perform to implement an action, calculation, validation, or control</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7, TestExecutable</text:a>
      <text:a xlink:type="simple" xlink:href="https://wiki.didosolutions.com/dido/99_annexes/annex-b-terms-and-definitions/t/test_executable" text:style-name="Internet_20_link" text:visited-style-name="Visited_20_Internet_20_Link">Test Executable</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execution" text:style-name="Internet_20_link" text:visited-style-name="Visited_20_Internet_20_Link">Test Execution</text:a>
      <text:p text:style-name="Text_20_body">DIDO Reference Implementation Conceptual ModelDIDO-TE draft Requirements RegisterOMG TestIF describes a TestExecutable as a low-level procedural definition that can contain code or scripts for test automation.</text:p>
      <text:p text:style-name="Text_20_body">OMG TestIF does not define Executable Instruction as a separate TestIF model element. This definition introduces the term to distinguish the individual instructions from the Test Executable that contains or references them and from the artifact in which they can reside.</text:p>
      <text:h text:style-name="Heading_20_2" text:outline-level="2"><text:bookmark-start text:name="__RefHeading___note_5"/><text:bookmark-start text:name="note"/>Note<text:bookmark-end text:name="__RefHeading___note_5"/><text:bookmark-end text:name="note"/></text:h>
      <text:p text:style-name="Text_20_body">An Executable Instruction differs from a <text:a xlink:type="simple" xlink:href="https://wiki.didosolutions.com/dido/99_annexes/annex-b-terms-and-definitions/t/test_step" text:style-name="Internet_20_link" text:visited-style-name="Visited_20_Internet_20_Link">Test Step</text:a>:</text:p>
      <text:p text:style-name="Text_20_body">A Test Step specifies an action or validation independently of a particular execution mechanismAn Executable Instruction provides part or all of the machine-interpretable or tool-interpretable realization of that action or validationAn Executable Instruction differs from a <text:a xlink:type="simple" xlink:href="https://wiki.didosolutions.com/dido/99_annexes/annex-b-terms-and-definitions/t/test_executable" text:style-name="Internet_20_link" text:visited-style-name="Visited_20_Internet_20_Link">Test Executable</text:a>:</text:p>
      <text:p text:style-name="Text_20_body">An Executable Instruction specifies an individual executable operationA Test Executable organizes, contains, or references one or more Executable InstructionsAn Executable Instruction differs from an <text:a xlink:type="simple" xlink:href="https://wiki.didosolutions.com/dido/99_annexes/annex-b-terms-and-definitions/e/executable_artifact" text:style-name="Internet_20_link" text:visited-style-name="Visited_20_Internet_20_Link">Executable Artifact</text:a>:</text:p>
      <text:p text:style-name="Text_20_body">An Executable Instruction specifies an operationAn Executable Artifact stores, packages, or otherwise provides one or more Executable InstructionsA Test Executable can reference an Executable Artifact without copying the Executable Instructions into the Test Executable.</text:p>
      <text:p text:style-name="Text_20_body">An Executable Instruction does not require direct execution by a processor. An interpreter, command processor, automation engine, test framework, model-execution engine, service, device controller, or other Execution Facility can interpret or perform the instruction.</text:p>
      <text:p text:style-name="Text_20_body">A natural-language direction intended only for human interpretation is not necessarily an Executable Instruction. The direction qualifies as an Executable Instruction when an identified Execution Facility can interpret or perform it according to defined execution rules.</text:p>
      <text:p text:style-name="Text_20_body">An Executable Instruction is not necessarily:</text:p>
      <text:p text:style-name="Text_20_body">Source codeCompiled codeIndependently deployableIndependently reusableSpecific to testingContained within the Test ExecutableStored in a particular fileAssociated with a particular programming languageA change to the operation, parameters, control flow, dependencies, expected behavior, or execution requirements can create a new <text:a xlink:type="simple" xlink:href="https://wiki.didosolutions.com/dido/99_annexes/annex-b-terms-and-definitions/v/version" text:style-name="Internet_20_link" text:visited-style-name="Visited_20_Internet_20_Link">Version</text:a> of an Executable Instruction under the applicable versioning policy.</text:p>
      <text:p text:style-name="Text_20_body">A reproducible <text:a xlink:type="simple" xlink:href="https://wiki.didosolutions.com/dido/99_annexes/annex-b-terms-and-definitions/t/test_run" text:style-name="Internet_20_link" text:visited-style-name="Visited_20_Internet_20_Link">Test Run</text:a> should identify the exact Versions of the Executable Instructions or referenced Executable Artifacts used during Test Execution.</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step" text:style-name="Internet_20_link" text:visited-style-name="Visited_20_Internet_20_Link">Test Step</text:a> requires a <text:a xlink:type="simple" xlink:href="https://wiki.didosolutions.com/dido/99_annexes/annex-b-terms-and-definitions/n/node" text:style-name="Internet_20_link" text:visited-style-name="Visited_20_Internet_20_Link">Node</text:a> to submit a proposed transaction to a specified <text:a xlink:type="simple" xlink:href="https://wiki.didosolutions.com/dido/99_annexes/annex-b-terms-and-definitions/c/communication_endpoint" text:style-name="Internet_20_link" text:visited-style-name="Visited_20_Internet_20_Link">Communication Endpoint</text:a>.</text:p>
      <text:p text:style-name="Text_20_body">A <text:a xlink:type="simple" xlink:href="https://wiki.didosolutions.com/dido/99_annexes/annex-b-terms-and-definitions/t/test_executable" text:style-name="Internet_20_link" text:visited-style-name="Visited_20_Internet_20_Link">Test Executable</text:a> references a versioned script containing Executable Instructions that:</text:p>
      <text:p text:style-name="Text_20_body">Read the applicable <text:a xlink:type="simple" xlink:href="https://wiki.didosolutions.com/dido/99_annexes/annex-b-terms-and-definitions/t/test_argument_value" text:style-name="Internet_20_link" text:visited-style-name="Visited_20_Internet_20_Link">Test Argument Values</text:a>Establish a connection to the Communication EndpointSubmit the proposed transactionCapture the responseRecord the transaction identifierReturn the submission statusPreserve the resulting <text:a xlink:type="simple" xlink:href="https://wiki.didosolutions.com/dido/99_annexes/annex-b-terms-and-definitions/e/evidence" text:style-name="Internet_20_link" text:visited-style-name="Visited_20_Internet_20_Link">Evidence</text:a>During <text:a xlink:type="simple" xlink:href="https://wiki.didosolutions.com/dido/99_annexes/annex-b-terms-and-definitions/t/test_execution" text:style-name="Internet_20_link" text:visited-style-name="Visited_20_Internet_20_Link">Test Execution</text:a>, the applicable Execution Facility interprets or performs the Executable Instructions.</text:p>
      <text:p text:style-name="Text_20_body">The <text:a xlink:type="simple" xlink:href="https://wiki.didosolutions.com/dido/99_annexes/annex-b-terms-and-definitions/t/test_run" text:style-name="Internet_20_link" text:visited-style-name="Visited_20_Internet_20_Link">Test Run</text:a> records:</text:p>
      <text:p text:style-name="Text_20_body">The Test Executable identityThe Test Executable VersionThe referenced Executable ArtifactThe Executable Artifact VersionThe Executable Artifact digestThe applicable Test Argument ValuesThe applicable <text:a xlink:type="simple" xlink:href="https://wiki.didosolutions.com/dido/99_annexes/annex-b-terms-and-definitions/t/test_environment" text:style-name="Internet_20_link" text:visited-style-name="Visited_20_Internet_20_Link">Test Environment</text:a>The resulting <text:a xlink:type="simple" xlink:href="https://wiki.didosolutions.com/dido/99_annexes/annex-b-terms-and-definitions/t/test_result" text:style-name="Internet_20_link" text:visited-style-name="Visited_20_Internet_20_Link">Test Result</text:a>The supporting Evid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0::47:10</meta:creation-date>
    <dc:creator>Generated</dc:creator>
    <dc:date>2026-08-22T20::47:10</dc:date>
    <dc:language>en-US</dc:language>
    <meta:editing-cycles>1</meta:editing-cycles>
    <meta:editing-duration>PT0S</meta:editing-duration>
    <dc:title>dido:99_annexes:annex-b-terms-and-definitions:e:executable_instruction</dc:title>
  </office:meta>
</office:document-meta>
</file>