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xecutable_artifact"/><text:bookmark-start text:name="__RefHeading___execution_facility_1"/><text:bookmark-start text:name="execution_facility"/>Execution Facility<text:bookmark-end text:name="__RefHeading___execution_facility_1"/><text:bookmark-end text:name="execution_facility"/></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Execution Facility is an <text:a xlink:type="simple" xlink:href="https://wiki.didosolutions.com/dido/99_annexes/annex-b-terms-and-definitions/o/operational_resource" text:style-name="Internet_20_link" text:visited-style-name="Visited_20_Internet_20_Link">Operational Resource</text:a> that interprets or performs <text:a xlink:type="simple" xlink:href="https://wiki.didosolutions.com/dido/99_annexes/annex-b-terms-and-definitions/e/executable_instruction" text:style-name="Internet_20_link" text:visited-style-name="Visited_20_Internet_20_Link">Executable Instructions</text:a>.</text:p>
      <text:p text:style-name="Text_20_body">An Execution Facility can provide one or more capabilities required to execute instructions, including:</text:p>
      <text:p text:style-name="Text_20_body">ProcessingInterpretationSchedulingAutomationCommunicationData accessState managementModel executionService invocationDevice controlMeasurementObservationResult captureError reportingAn Execution Facility can include:</text:p>
      <text:p text:style-name="Text_20_body">A processorA physical machineA virtual machineA container runtimeA processA command processorAn interpreterA compiler runtimeAn automation engineA workflow engineA test frameworkA model-execution engineA database engineA serviceA device controllerA hardware test instrumentA human-operated execution toolA combination of hardware, software, and servicesAn Execution Facility can identify:</text:p>
      <text:p text:style-name="Text_20_body">Its identityIts nameIts descriptionIts typeIts <text:a xlink:type="simple" xlink:href="https://wiki.didosolutions.com/dido/99_annexes/annex-b-terms-and-definitions/v/version" text:style-name="Internet_20_link" text:visited-style-name="Visited_20_Internet_20_Link">Version</text:a>Its supported instruction languages or formatsIts supported operationsIts available interfacesIts applicable <text:a xlink:type="simple" xlink:href="https://wiki.didosolutions.com/dido/99_annexes/annex-b-terms-and-definitions/e/endpoint" text:style-name="Internet_20_link" text:visited-style-name="Visited_20_Internet_20_Link">Endpoints</text:a>Its required dependenciesIts resource requirementsIts operating constraintsIts supported <text:a xlink:type="simple" xlink:href="https://wiki.didosolutions.com/dido/99_annexes/annex-b-terms-and-definitions/e/executable_instruction" text:style-name="Internet_20_link" text:visited-style-name="Visited_20_Internet_20_Link">Executable Instructions</text:a>Its applicable <text:a xlink:type="simple" xlink:href="#dido:99_annexes:annex-b-terms-and-definitions:e:executable_artifact" text:style-name="Local_20_link" text:visited-style-name="Visited_20_Local_20_Link">Executable Artifacts</text:a>Its applicable <text:a xlink:type="simple" xlink:href="https://wiki.didosolutions.com/dido/99_annexes/annex-b-terms-and-definitions/t/test_environment" text:style-name="Internet_20_link" text:visited-style-name="Visited_20_Internet_20_Link">Test Environments</text:a>Its applicable <text:a xlink:type="simple" xlink:href="https://wiki.didosolutions.com/dido/99_annexes/annex-b-terms-and-definitions/d/deployment_target" text:style-name="Internet_20_link" text:visited-style-name="Visited_20_Internet_20_Link">Deployment Targets</text:a>Its applicable <text:a xlink:type="simple" xlink:href="https://wiki.didosolutions.com/dido/99_annexes/annex-b-terms-and-definitions/g/governance_policy" text:style-name="Internet_20_link" text:visited-style-name="Visited_20_Internet_20_Link">Governance Policies</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ext:a xlink:type="simple" xlink:href="https://wiki.didosolutions.com/dido/99_annexes/annex-b-terms-and-definitions/t/test_executable" text:style-name="Internet_20_link" text:visited-style-name="Visited_20_Internet_20_Link">Test Executable</text:a> contains or references the Executable Instructions used during <text:a xlink:type="simple" xlink:href="https://wiki.didosolutions.com/dido/99_annexes/annex-b-terms-and-definitions/t/test_execution" text:style-name="Internet_20_link" text:visited-style-name="Visited_20_Internet_20_Link">Test Execution</text:a>.</text:p>
      <text:p text:style-name="Text_20_body">The Execution Facility interprets or performs those Executable Instructions within the applicable <text:a xlink:type="simple" xlink:href="https://wiki.didosolutions.com/dido/99_annexes/annex-b-terms-and-definitions/t/test_environment" text:style-name="Internet_20_link" text:visited-style-name="Visited_20_Internet_20_Link">Test Environment</text:a>.</text:p>
      <text:p text:style-name="Text_20_body">A Test Environment can contain, provide, identify, or provide access to one or more Execution Faciliti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o/operational_resource" text:style-name="Internet_20_link" text:visited-style-name="Visited_20_Internet_20_Link">Operational Resource</text:a> that interprets or performs <text:a xlink:type="simple" xlink:href="https://wiki.didosolutions.com/dido/99_annexes/annex-b-terms-and-definitions/e/executable_instruction" text:style-name="Internet_20_link" text:visited-style-name="Visited_20_Internet_20_Link">Executable Instructions</text:a></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 7.3.7, TestExecutable</text:a>
      <text:a xlink:type="simple" xlink:href="https://wiki.didosolutions.com/dido/99_annexes/annex-b-terms-and-definitions/e/executable_instruction" text:style-name="Internet_20_link" text:visited-style-name="Visited_20_Internet_20_Link">Executable Instruction</text:a>
      <text:a xlink:type="simple" xlink:href="https://wiki.didosolutions.com/dido/99_annexes/annex-b-terms-and-definitions/t/test_executable" text:style-name="Internet_20_link" text:visited-style-name="Visited_20_Internet_20_Link">Test Executable</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nvironment" text:style-name="Internet_20_link" text:visited-style-name="Visited_20_Internet_20_Link">Test Environment</text:a>
      <text:p text:style-name="Text_20_body">DIDO Reference Implementation Conceptual ModelDIDO-TE draft Requirements RegisterOMG TestIF describes TestExecutable as a low-level procedural definition that supports test automation through executable information such as code and scripts.</text:p>
      <text:p text:style-name="Text_20_body">OMG TestIF does not define Execution Facility as a separate TestIF model element. This definition introduces Execution Facility to identify the Operational Resource that interprets or performs the Executable Instructions associated with a Test Executable.</text:p>
      <text:h text:style-name="Heading_20_2" text:outline-level="2"><text:bookmark-start text:name="__RefHeading___note_5"/><text:bookmark-start text:name="note"/>Note<text:bookmark-end text:name="__RefHeading___note_5"/><text:bookmark-end text:name="note"/></text:h>
      <text:p text:style-name="Text_20_body">An Execution Facility differs from an <text:a xlink:type="simple" xlink:href="https://wiki.didosolutions.com/dido/99_annexes/annex-b-terms-and-definitions/e/executable_instruction" text:style-name="Internet_20_link" text:visited-style-name="Visited_20_Internet_20_Link">Executable Instruction</text:a>:</text:p>
      <text:p text:style-name="Text_20_body">An Executable Instruction specifies an operationAn Execution Facility interprets or performs the operationAn Execution Facility differs from a <text:a xlink:type="simple" xlink:href="https://wiki.didosolutions.com/dido/99_annexes/annex-b-terms-and-definitions/t/test_executable" text:style-name="Internet_20_link" text:visited-style-name="Visited_20_Internet_20_Link">Test Executable</text:a>:</text:p>
      <text:p text:style-name="Text_20_body">A Test Executable contains, organizes, or references Executable InstructionsAn Execution Facility interprets or performs those Executable InstructionsAn Execution Facility differs from an <text:a xlink:type="simple" xlink:href="#dido:99_annexes:annex-b-terms-and-definitions:e:executable_artifact" text:style-name="Local_20_link" text:visited-style-name="Visited_20_Local_20_Link">Executable Artifact</text:a>:</text:p>
      <text:p text:style-name="Text_20_body">An Executable Artifact stores, packages, or provides Executable InstructionsAn Execution Facility loads, interprets, invokes, or performs those instructionsAn Execution Facility differs from a <text:a xlink:type="simple" xlink:href="https://wiki.didosolutions.com/dido/99_annexes/annex-b-terms-and-definitions/t/test_environment" text:style-name="Internet_20_link" text:visited-style-name="Visited_20_Internet_20_Link">Test Environment</text:a>:</text:p>
      <text:p text:style-name="Text_20_body">A Test Environment identifies the conditions, resources, configurations, and dependencies required to conduct testingAn Execution Facility provides a capability for interpreting or performing Executable Instructions within that Test EnvironmentAn Execution Facility differs from a <text:a xlink:type="simple" xlink:href="https://wiki.didosolutions.com/dido/99_annexes/annex-b-terms-and-definitions/d/deployment_target" text:style-name="Internet_20_link" text:visited-style-name="Visited_20_Internet_20_Link">Deployment Target</text:a>:</text:p>
      <text:p text:style-name="Text_20_body">A Deployment Target identifies a destination onto which a deployable artifact can be installed, configured, or activatedAn Execution Facility interprets or performs Executable InstructionsA Deployment Target can provide or host an Execution Facility. The same resource can act as both when it satisfies both definitions.</text:p>
      <text:p text:style-name="Text_20_body">An Execution Facility differs from a <text:a xlink:type="simple" xlink:href="https://wiki.didosolutions.com/dido/99_annexes/annex-b-terms-and-definitions/n/node" text:style-name="Internet_20_link" text:visited-style-name="Visited_20_Internet_20_Link">Node</text:a>:</text:p>
      <text:p text:style-name="Text_20_body">A Node is an identifiable participant that performs one or more assigned roles in a distributed systemAn Execution Facility provides the capability to interpret or perform Executable InstructionsA Node can host, use, or provide access to one or more Execution Facilities. An Execution Facility does not become a Node unless it also acts as an identifiable participant with assigned roles in the distributed system.</text:p>
      <text:p text:style-name="Text_20_body">An Execution Facility can use other Execution Facilities. For example, a test framework can invoke a command processor, which invokes a runtime, which sends a request to a service.</text:p>
      <text:p text:style-name="Text_20_body">An Execution Facility can operate locally or remotely. Physical location does not determine whether a resource qualifies as an Execution Facility.</text:p>
      <text:p text:style-name="Text_20_body">An Execution Facility is not necessarily dedicated to testing. The facility qualifies when it interprets or performs Executable Instructions used for the applicable purpose.</text:p>
      <text:p text:style-name="Text_20_body">A human does not ordinarily constitute an Execution Facility. A human-operated tool can constitute an Execution Facility when the tool interprets or performs the Executable Instructions and the human controls or initiates its operation.</text:p>
      <text:p text:style-name="Text_20_body">A reproducible <text:a xlink:type="simple" xlink:href="https://wiki.didosolutions.com/dido/99_annexes/annex-b-terms-and-definitions/t/test_run" text:style-name="Internet_20_link" text:visited-style-name="Visited_20_Internet_20_Link">Test Run</text:a> should identify the applicable Execution Facilities and their Versions, configurations, dependencies, and operating conditions.</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t/test_executable" text:style-name="Internet_20_link" text:visited-style-name="Visited_20_Internet_20_Link">Test Executable</text:a> references a versioned script that submits a proposed transaction to a <text:a xlink:type="simple" xlink:href="https://wiki.didosolutions.com/dido/99_annexes/annex-b-terms-and-definitions/n/node" text:style-name="Internet_20_link" text:visited-style-name="Visited_20_Internet_20_Link">Node</text:a>.</text:p>
      <text:p text:style-name="Text_20_body">The applicable Execution Facilities include:</text:p>
      <text:p text:style-name="Text_20_body">A container runtime that starts the test containerA command processor that invokes the scriptA language interpreter that interprets the scriptA test framework that supplies the applicable <text:a xlink:type="simple" xlink:href="https://wiki.didosolutions.com/dido/99_annexes/annex-b-terms-and-definitions/t/test_argument_value" text:style-name="Internet_20_link" text:visited-style-name="Visited_20_Internet_20_Link">Test Argument Values</text:a>A service that processes the resulting requestDuring <text:a xlink:type="simple" xlink:href="https://wiki.didosolutions.com/dido/99_annexes/annex-b-terms-and-definitions/t/test_execution" text:style-name="Internet_20_link" text:visited-style-name="Visited_20_Internet_20_Link">Test Execution</text:a>, the Execution Facilities:</text:p>
      <text:p text:style-name="Text_20_body">Load the referenced <text:a xlink:type="simple" xlink:href="#dido:99_annexes:annex-b-terms-and-definitions:e:executable_artifact" text:style-name="Local_20_link" text:visited-style-name="Visited_20_Local_20_Link">Executable Artifact</text:a>Interpret or perform its Executable InstructionsSubmit the proposed transaction through the applicable <text:a xlink:type="simple" xlink:href="https://wiki.didosolutions.com/dido/99_annexes/annex-b-terms-and-definitions/e/endpoint" text:style-name="Internet_20_link" text:visited-style-name="Visited_20_Internet_20_Link">Endpoint</text:a>Capture the responseProvide the resulting data to the <text:a xlink:type="simple" xlink:href="https://wiki.didosolutions.com/dido/99_annexes/annex-b-terms-and-definitions/t/test_run" text:style-name="Internet_20_link" text:visited-style-name="Visited_20_Internet_20_Link">Test Run</text:a>The Test Run records:</text:p>
      <text:p text:style-name="Text_20_body">The identity of each Execution FacilityThe Version of each Execution FacilityThe applicable configurationThe applicable dependenciesThe applicable <text:a xlink:type="simple" xlink:href="https://wiki.didosolutions.com/dido/99_annexes/annex-b-terms-and-definitions/t/test_environment" text:style-name="Internet_20_link" text:visited-style-name="Visited_20_Internet_20_Link">Test Environment</text:a>The resulting <text:a xlink:type="simple" xlink:href="https://wiki.didosolutions.com/dido/99_annexes/annex-b-terms-and-definitions/t/test_result" text:style-name="Internet_20_link" text:visited-style-name="Visited_20_Internet_20_Link">Test Result</text:a>The supporting <text:a xlink:type="simple" xlink:href="https://wiki.didosolutions.com/dido/99_annexes/annex-b-terms-and-definitions/e/evidence" text:style-name="Internet_20_link" text:visited-style-name="Visited_20_Internet_20_Link">Evidence</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1:12</meta:creation-date>
    <dc:creator>Generated</dc:creator>
    <dc:date>2026-08-22T16::01:12</dc:date>
    <dc:language>en-US</dc:language>
    <meta:editing-cycles>1</meta:editing-cycles>
    <meta:editing-duration>PT0S</meta:editing-duration>
    <dc:title>dido:99_annexes:annex-b-terms-and-definitions:e:executable_artifact</dc:title>
  </office:meta>
</office:document-meta>
</file>