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xception_handling"/><text:bookmark-start text:name="__RefHeading___exception_handling_1"/><text:bookmark-start text:name="exception_handling"/>Exception Handling<text:bookmark-end text:name="__RefHeading___exception_handling_1"/><text:bookmark-end text:name="exception_handling"/></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Exception Handling identifies the defined processing performed in response to a detected <text:a xlink:type="simple" xlink:href="https://wiki.didosolutions.com/dido/99_annexes/annex-b-terms-and-definitions/t/test_execution_exception" text:style-name="Internet_20_link" text:visited-style-name="Visited_20_Internet_20_Link">Test Execution Exception</text:a>.</text:p>
      <text:p text:style-name="Text_20_body">Exception Handling can require DIDO-TE to:</text:p>
      <text:p text:style-name="Text_20_body">Record the Test Execution ExceptionClassify the Test Execution ExceptionContinue <text:a xlink:type="simple" xlink:href="https://wiki.didosolutions.com/dido/99_annexes/annex-b-terms-and-definitions/t/test_execution" text:style-name="Internet_20_link" text:visited-style-name="Visited_20_Internet_20_Link">Test Execution</text:a>Retry an operationRepeat a <text:a xlink:type="simple" xlink:href="https://wiki.didosolutions.com/dido/99_annexes/annex-b-terms-and-definitions/s/sequence_step" text:style-name="Internet_20_link" text:visited-style-name="Visited_20_Internet_20_Link">Sequence Step</text:a>Skip a permitted Sequence StepSelect an alternative <text:a xlink:type="simple" xlink:href="https://wiki.didosolutions.com/dido/99_annexes/annex-b-terms-and-definitions/e/execution_path" text:style-name="Internet_20_link" text:visited-style-name="Visited_20_Internet_20_Link">Execution Path</text:a>Restore a defined statePerform a compensating operationIsolate an affected <text:a xlink:type="simple" xlink:href="https://wiki.didosolutions.com/dido/99_annexes/annex-b-terms-and-definitions/n/node" text:style-name="Internet_20_link" text:visited-style-name="Visited_20_Internet_20_Link">Node</text:a>Replace an affected <text:a xlink:type="simple" xlink:href="https://wiki.didosolutions.com/dido/99_annexes/annex-b-terms-and-definitions/o/operational_resource" text:style-name="Internet_20_link" text:visited-style-name="Visited_20_Internet_20_Link">Operational Resource</text:a>Pause the <text:a xlink:type="simple" xlink:href="https://wiki.didosolutions.com/dido/99_annexes/annex-b-terms-and-definitions/t/test_run" text:style-name="Internet_20_link" text:visited-style-name="Visited_20_Internet_20_Link">Test Run</text:a>Resume the Test RunCancel the Test RunTerminate the Test RunNotify an authorized <text:a xlink:type="simple" xlink:href="https://wiki.didosolutions.com/dido/99_annexes/annex-b-terms-and-definitions/a/actor" text:style-name="Internet_20_link" text:visited-style-name="Visited_20_Internet_20_Link">Actor</text:a>Request an authorized Actor decisionGenerate a <text:a xlink:type="simple" xlink:href="https://wiki.didosolutions.com/dido/99_annexes/annex-b-terms-and-definitions/t/test_result" text:style-name="Internet_20_link" text:visited-style-name="Visited_20_Internet_20_Link">Test Result</text:a>Assign or request a <text:a xlink:type="simple" xlink:href="https://wiki.didosolutions.com/dido/99_annexes/annex-b-terms-and-definitions/v/verdict" text:style-name="Internet_20_link" text:visited-style-name="Visited_20_Internet_20_Link">Verdict</text:a>Preserve <text:a xlink:type="simple" xlink:href="https://wiki.didosolutions.com/dido/99_annexes/annex-b-terms-and-definitions/e/evidence" text:style-name="Internet_20_link" text:visited-style-name="Visited_20_Internet_20_Link">Evidence</text:a>Exception Handling can identify:</text:p>
      <text:p text:style-name="Text_20_body">Its identityIts nameIts descriptionIts applicable Test Execution Exception typesIts applicable exception severityIts applicable <text:a xlink:type="simple" xlink:href="https://wiki.didosolutions.com/dido/99_annexes/annex-b-terms-and-definitions/t/test_run_state" text:style-name="Internet_20_link" text:visited-style-name="Visited_20_Internet_20_Link">Test Run States</text:a>Its entry conditionsIts handling operationsIts permitted retriesIts retry intervalIts applicable <text:a xlink:type="simple" xlink:href="https://wiki.didosolutions.com/dido/99_annexes/annex-b-terms-and-definitions/t/timeout" text:style-name="Internet_20_link" text:visited-style-name="Visited_20_Internet_20_Link">Timeouts</text:a>Its permitted Execution PathsIts recovery conditionsIts escalation conditionsIts completion conditionIts failure conditionIts resulting Test Run StateIts applicable <text:a xlink:type="simple" xlink:href="https://wiki.didosolutions.com/dido/99_annexes/annex-b-terms-and-definitions/t/test_run_termination_reason" text:style-name="Internet_20_link" text:visited-style-name="Visited_20_Internet_20_Link">Test Run Termination Reason</text:a>Its applicable notification requirementsIts applicable authorization requirementsIts applicable <text:a xlink:type="simple" xlink:href="https://wiki.didosolutions.com/dido/99_annexes/annex-b-terms-and-definitions/g/governance_policy" text:style-name="Internet_20_link" text:visited-style-name="Visited_20_Internet_20_Link">Governance Policies</text:a>Its required Evidence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Exception Handling can be defined by:</text:p>
      <text:p text:style-name="Text_20_body">A <text:a xlink:type="simple" xlink:href="https://wiki.didosolutions.com/dido/99_annexes/annex-b-terms-and-definitions/t/test_definition" text:style-name="Internet_20_link" text:visited-style-name="Visited_20_Internet_20_Link">Test Definition</text:a>A <text:a xlink:type="simple" xlink:href="https://wiki.didosolutions.com/dido/99_annexes/annex-b-terms-and-definitions/t/test_sequence" text:style-name="Internet_20_link" text:visited-style-name="Visited_20_Internet_20_Link">Test Sequence</text:a>A Sequence StepA <text:a xlink:type="simple" xlink:href="https://wiki.didosolutions.com/dido/99_annexes/annex-b-terms-and-definitions/t/test_step" text:style-name="Internet_20_link" text:visited-style-name="Visited_20_Internet_20_Link">Test Step</text:a>A <text:a xlink:type="simple" xlink:href="https://wiki.didosolutions.com/dido/99_annexes/annex-b-terms-and-definitions/t/test_executable" text:style-name="Internet_20_link" text:visited-style-name="Visited_20_Internet_20_Link">Test Executable</text:a>A Governance PolicyThe applicable <text:a xlink:type="simple" xlink:href="https://wiki.didosolutions.com/dido/99_annexes/annex-b-terms-and-definitions/a/acceptance_criteria" text:style-name="Internet_20_link" text:visited-style-name="Visited_20_Internet_20_Link">Acceptance Criteria</text:a>Another controlling specificationWhen more than one Exception Handling definition applies, the applicable Governance Policies or Acceptance Criteria determine precedence and conflict resolu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efined processing performed in response to a detected <text:a xlink:type="simple" xlink:href="https://wiki.didosolutions.com/dido/99_annexes/annex-b-terms-and-definitions/t/test_execution_exception" text:style-name="Internet_20_link" text:visited-style-name="Visited_20_Internet_20_Link">Test Execution Exception</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PDF" text:style-name="Internet_20_link" text:visited-style-name="Visited_20_Internet_20_Link">OMG Test Information Interchange Format (TestIF), Version 1.0</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t/test_run_state" text:style-name="Internet_20_link" text:visited-style-name="Visited_20_Internet_20_Link">Test Run State</text:a>
      <text:a xlink:type="simple" xlink:href="https://wiki.didosolutions.com/dido/99_annexes/annex-b-terms-and-definitions/t/test_run_termination_reason" text:style-name="Internet_20_link" text:visited-style-name="Visited_20_Internet_20_Link">Test Run Termination Reason</text:a>
      <text:a xlink:type="simple" xlink:href="https://wiki.didosolutions.com/dido/99_annexes/annex-b-terms-and-definitions/t/test_execution_exception" text:style-name="Internet_20_link" text:visited-style-name="Visited_20_Internet_20_Link">Test Execution Exception</text:a>
      <text:p text:style-name="Text_20_body">DIDO Reference Implementation Conceptual ModelDIDO-TE draft Requirements RegisterOMG TestIF defines information used to describe Test Sequences, Test Steps, Test Executables, Test Runs, and Test Results.</text:p>
      <text:p text:style-name="Text_20_body">OMG TestIF does not define Exception Handling as a separate TestIF model element. This definition introduces Exception Handling to specify how DIDO-TE responds to Test Execution Exceptions and how those responses affect Test Execution, Test Run States, Test Results, Evidence, Provenance, and Traceability.</text:p>
      <text:h text:style-name="Heading_20_2" text:outline-level="2"><text:bookmark-start text:name="__RefHeading___note_5"/><text:bookmark-start text:name="note"/>Note<text:bookmark-end text:name="__RefHeading___note_5"/><text:bookmark-end text:name="note"/></text:h>
      <text:p text:style-name="Text_20_body">Exception Handling differs from a Test Execution Exception:</text:p>
      <text:p text:style-name="Text_20_body">A Test Execution Exception identifies an event or condition affecting Test ExecutionException Handling identifies the defined response to the Test Execution ExceptionException Handling differs from a Test Run Termination Reason:</text:p>
      <text:p text:style-name="Text_20_body">Exception Handling specifies the processing performed in response to a Test Execution ExceptionA Test Run Termination Reason identifies why a Test Run entered the Terminated Test Run StateException Handling does not necessarily terminate Test Execution.</text:p>
      <text:p text:style-name="Text_20_body">Successful Exception Handling can:</text:p>
      <text:p text:style-name="Text_20_body">Resolve the Test Execution ExceptionRestore the required statePermit Test Execution to continuePreserve the current Test Run StateReturn a paused Test Run to the Running stateUnsuccessful Exception Handling can cause a Test Run to:</text:p>
      <text:p text:style-name="Text_20_body">Remain PausedEnter the Terminated Test Run StateBecome an <text:a xlink:type="simple" xlink:href="https://wiki.didosolutions.com/dido/99_annexes/annex-b-terms-and-definitions/i/incomplete_test_run" text:style-name="Internet_20_link" text:visited-style-name="Visited_20_Internet_20_Link">Incomplete Test Run</text:a>Automated Exception Handling does not require human intervention.</text:p>
      <text:p text:style-name="Text_20_body">Exception Handling requiring an authorized Actor decision is not fully automated during the period in which Test Execution waits for that decision.</text:p>
      <text:p text:style-name="Text_20_body">A human notification does not by itself constitute human intervention. A human response affecting Test Execution constitutes human intervention.</text:p>
      <text:p text:style-name="Text_20_body">Exception Handling can preserve Test Results produced before, during, or after the Test Execution Exception.</text:p>
      <text:p text:style-name="Text_20_body">The applicable Acceptance Criteria determine whether Test Results affected by a Test Execution Exception can be used for:</text:p>
      <text:p text:style-name="Text_20_body">AnalysisDiagnosisComparisonRegression analysis<text:a xlink:type="simple" xlink:href="https://wiki.didosolutions.com/dido/99_annexes/annex-b-terms-and-definitions/b/baseline" text:style-name="Internet_20_link" text:visited-style-name="Visited_20_Internet_20_Link">Baseline</text:a> establishment<text:a xlink:type="simple" xlink:href="https://wiki.didosolutions.com/dido/99_annexes/annex-b-terms-and-definitions/v/validation" text:style-name="Internet_20_link" text:visited-style-name="Visited_20_Internet_20_Link">Validation</text:a>A <text:a xlink:type="simple" xlink:href="https://wiki.didosolutions.com/dido/99_annexes/annex-b-terms-and-definitions/v/validation_decision" text:style-name="Internet_20_link" text:visited-style-name="Visited_20_Internet_20_Link">Validation Decision</text:a>Exception Handling should identify bounded retry behavior. An unlimited retry instruction does not provide an objectively verifiable completion or termination condition.</text:p>
      <text:p text:style-name="Text_20_body">When Exception Handling permits multiple responses, it should identify the conditions governing selection of each response.</text:p>
      <text:p text:style-name="Text_20_body">Exception Handling should preserve Traceability among:</text:p>
      <text:p text:style-name="Text_20_body">The detected Test Execution ExceptionThe controlling Exception Handling definitionThe processing performedThe affected Test RunThe preceding and resulting Test Run StatesThe applicable Test Run Termination ReasonThe resulting Test ResultsThe supporting Evidence</text:p>
      <text:h text:style-name="Heading_20_2" text:outline-level="2"><text:bookmark-start text:name="__RefHeading___example_6"/><text:bookmark-start text:name="example"/>Example<text:bookmark-end text:name="__RefHeading___example_6"/><text:bookmark-end text:name="example"/></text:h>
      <text:p text:style-name="Text_20_body">A Test Execution Exception occurs when an Execution Facility becomes temporarily unavailable during a Sequence Step.</text:p>
      <text:p text:style-name="Text_20_body">The applicable Exception Handling requires DIDO-TE to:</text:p>
      <text:p text:style-name="Text_20_body">Record the Test Execution ExceptionPause the Test RunAttempt to restore the Execution FacilityRetry restoration no more than three timesWait ten seconds between retry attemptsResume the Test Run when the Execution Facility becomes availableTerminate the Test Run when the third retry failsNotify the applicable ActorPreserve the supporting EvidenceThe Execution Facility becomes available during the second retry.</text:p>
      <text:p text:style-name="Text_20_body">DIDO-TE:</text:p>
      <text:p text:style-name="Text_20_body">Changes the Test Run State from <text:span text:style-name="Strong_20_Emphasis">Running</text:span> to <text:span text:style-name="Strong_20_Emphasis">Paused</text:span>Restores the Execution FacilityChanges the Test Run State from <text:span text:style-name="Strong_20_Emphasis">Paused</text:span> to <text:span text:style-name="Strong_20_Emphasis">Running</text:span>Repeats the affected Sequence StepContinues Test ExecutionRecords the Exception Handling performedPreserves Evidence, Provenance, and TraceabilityBecause the Exception Handling succeeds, the Test Run does not enter the Terminated Test Run State and does not receive a Test Run Termination Reas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2:27</meta:creation-date>
    <dc:creator>Generated</dc:creator>
    <dc:date>2026-08-22T15::12:27</dc:date>
    <dc:language>en-US</dc:language>
    <meta:editing-cycles>1</meta:editing-cycles>
    <meta:editing-duration>PT0S</meta:editing-duration>
    <dc:title>dido:99_annexes:annex-b-terms-and-definitions:e:exception_handling</dc:title>
  </office:meta>
</office:document-meta>
</file>