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videntiary_continuity"/><text:bookmark-start text:name="__RefHeading___evidentiary_continuity_1"/><text:bookmark-start text:name="evidentiary_continuity"/>Evidentiary Continuity<text:bookmark-end text:name="__RefHeading___evidentiary_continuity_1"/><text:bookmark-end text:name="evidentiary_continu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Evidentiary continuity concerns the preservation of evidence and its traceable relationships throughout the full information-processing lifecycle.</text:p>
      <text:p text:style-name="Text_20_body">In regulated data interpretation environments, evidence may pass through multiple stages, including:</text:p>
      <text:p text:style-name="Text_20_body">SubmissionIntakePersistenceExtractionObservationInterpretationValidationAnalysisReviewReassessmentEvidence may also cross component, system, organisational, and jurisdictional boundaries. At each stage, the architecture preserves the identity, integrity, provenance, version context, and relationships of the evidence so that later processing does not obscure or sever its connection to the original source.</text:p>
      <text:p text:style-name="Text_20_body">Evidentiary continuity depends on explicit and stable relationships among:</text:p>
      <text:p text:style-name="Text_20_body">Source artefactsReported factsObserved factsInterpreted or derived factsValidation and assessment outcomesApplicable semantic definitionsRules, parameters, and interpretive contextEvidentiary continuity does not require every system to store the same copy of an artefact. It requires the architecture to preserve sufficient identity, integrity, provenance, and traceability to reconstruct the evidentiary chain reliabl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quality of preserving the identity, integrity, provenance, and traceable relationships of evidence throughout its lifecycle</text:span></text:p>
      <text:h text:style-name="Heading_20_2" text:outline-level="2"><text:bookmark-start text:name="__RefHeading___source_4"/><text:bookmark-start text:name="source"/>Source<text:bookmark-end text:name="__RefHeading___source_4"/><text:bookmark-end text:name="source"/></text:h>
      <text:p text:style-name="Text_20_body">Federated Data Interpretation Systems Reference Architecture (FDIS-RA)Standard Business Report Model (SBRM)ISO/IEC 27037, Information technology — Security techniques — Guidelines for identification, collection, acquisition, and preservation of digital evidence</text:p>
      <text:h text:style-name="Heading_20_2" text:outline-level="2"><text:bookmark-start text:name="__RefHeading___note_5"/><text:bookmark-start text:name="note"/>Note<text:bookmark-end text:name="__RefHeading___note_5"/><text:bookmark-end text:name="note"/></text:h>
      <text:p text:style-name="Text_20_body">Evidentiary continuity differs from provenance. Provenance records the origin and history of an artefact or result. Evidentiary continuity concerns the preservation of the evidentiary chain and its relationships across processing stages, versions, systems, and organisations.</text:p>
      <text:p text:style-name="Text_20_body">Evidentiary continuity also differs from chain of custody. Chain of custody focuses primarily on possession, control, transfer, and handling of evidence. Evidentiary continuity includes those concerns where applicable but extends to the semantic, interpretive, and processing relationships that connect evidence to derived outcomes.</text:p>
      <text:h text:style-name="Heading_20_2" text:outline-level="2"><text:bookmark-start text:name="__RefHeading___example_6"/><text:bookmark-start text:name="example"/>Example<text:bookmark-end text:name="__RefHeading___example_6"/><text:bookmark-end text:name="example"/></text:h>
      <text:p text:style-name="Text_20_body">A regulator preserves evidentiary continuity when a validation result remains linked to the original filing, the extracted observation, the applicable semantic definition, the rule version, the processing history, and the resulting assessment throughout later review and reassess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31:15</meta:creation-date>
    <dc:creator>Generated</dc:creator>
    <dc:date>2026-08-23T20::31:15</dc:date>
    <dc:language>en-US</dc:language>
    <meta:editing-cycles>1</meta:editing-cycles>
    <meta:editing-duration>PT0S</meta:editing-duration>
    <dc:title>dido:99_annexes:annex-b-terms-and-definitions:e:evidentiary_continuity</dc:title>
  </office:meta>
</office:document-meta>
</file>