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e:evidence_reference"/><text:bookmark-start text:name="__RefHeading___evidence_reference_1"/><text:bookmark-start text:name="evidence_reference"/>Evidence Reference<text:bookmark-end text:name="__RefHeading___evidence_reference_1"/><text:bookmark-end text:name="evidence_reference"/></text:h>
      <text:p text:style-name="Text_20_body"><text:a xlink:type="simple" xlink:href="https://wiki.didosolutions.com/dido/99_annexes/99_annexes/annex-b-terms-and-definitions/start" text:style-name="Internet_20_link" text:visited-style-name="Visited_20_Internet_20_Link">Return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n Evidence Reference identifies evidence that supports a work record, compensation claim, settlement instruction, non-performance analysis, or audit activity. It allows the Cost Recovery, Compensation, and Settlement Plane to link cost-relevant activity to supporting proof without copying or exposing the evidence content.</text:p>
      <text:p text:style-name="Text_20_body">An Evidence Reference supports content minimisation. The cost plane uses the reference to confirm the existence, location, classification, integrity status, or retention status of evidence while preserving separation from full transaction payloads, detailed compliance findings, regulated data, and confidential business content.</text:p>
      <text:p text:style-name="Text_20_body">An Evidence Reference also supports replay, audit, dispute resolution, provider comparison, and governance review by connecting economic accountability to evidence managed by the appropriate evidence, provenance, persistence, or audit function.</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identifier that links a record to supporting evidence</text:span></text:p>
      <text:h text:style-name="Heading_20_2" text:outline-level="2"><text:bookmark-start text:name="__RefHeading___source_4"/><text:bookmark-start text:name="source"/>Source<text:bookmark-end text:name="__RefHeading___source_4"/><text:bookmark-end text:name="source"/></text:h>
      <text:p text:style-name="Text_20_body">FX Demo Reference Architecture, Part 6: Cost Recovery, Compensation, and Settlement Plane</text:p>
      <text:h text:style-name="Heading_20_2" text:outline-level="2"><text:bookmark-start text:name="__RefHeading___note_5"/><text:bookmark-start text:name="note"/>Note<text:bookmark-end text:name="__RefHeading___note_5"/><text:bookmark-end text:name="note"/></text:h>
      <text:p text:style-name="Text_20_body">An Evidence Reference differs from an evidence payload. The reference identifies or locates evidence. The payload contains the evidence content.</text:p>
      <text:p text:style-name="Text_20_body">An Evidence Reference supports verification without routine exposure of sensitive data.</text:p>
      <text:h text:style-name="Heading_20_2" text:outline-level="2"><text:bookmark-start text:name="__RefHeading___example_6"/><text:bookmark-start text:name="example"/>Example<text:bookmark-end text:name="__RefHeading___example_6"/><text:bookmark-end text:name="example"/></text:h>
      <text:p text:style-name="Text_20_body">An anti-money-laundering Node records a Work Performed Event after completing a screening action. The event includes an Evidence Reference that links the work record to the retained AML screening evidence without exposing the full AML result to the cost plan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0::51:05</meta:creation-date>
    <dc:creator>Generated</dc:creator>
    <dc:date>2026-08-24T00::51:05</dc:date>
    <dc:language>en-US</dc:language>
    <meta:editing-cycles>1</meta:editing-cycles>
    <meta:editing-duration>PT0S</meta:editing-duration>
    <dc:title>dido:99_annexes:annex-b-terms-and-definitions:e:evidence_reference</dc:title>
  </office:meta>
</office:document-meta>
</file>