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vidence"/><text:bookmark-start text:name="__RefHeading___evidence_1"/><text:bookmark-start text:name="evidence"/>Evidence<text:bookmark-end text:name="__RefHeading___evidence_1"/><text:bookmark-end text:name="evidenc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Evidence is recorded information that supports a claim about architecture, implementation, deployment, execution, interpretation, governance, or review. Evidence allows authors, reviewers, testers, operators, and auditors to connect claims to observable or reviewable records.</text:p>
      <text:p text:style-name="Text_20_body">Evidence may include captured messages, logs, test results, configuration records, deployment records, version records, runtime observations, audit events, provenance records, release decisions, screenshots, review findings, or scenario results.</text:p>
      <text:p text:style-name="Text_20_body">Evidence is broader than logging. Logs may contribute to evidence when an evidence process captures, preserves, interprets, and traces them to a specific clai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ed information supporting a clai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nformed by SIP-RA audit, review, traceability, and reproducible processing concerns; aligned with FDIS-RA evidence, provenance, auditability, and defensibility concerns; adapted from FX Demo Reference Architecture persistence, audit, provenance, release-decision, and acceptance-evidence materia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Evidence must remain traceable to the claim, behaviour, artefact, configuration, execution condition, or review conclusion it suppor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aptured heartbeat message, deployment record, test result, and provenance entry may together provide evidence that a <text:a xlink:type="simple" xlink:href="https://wiki.didosolutions.com/dido/99_annexes/annex-b-terms-and-definitions/n/node" text:style-name="Internet_20_link" text:visited-style-name="Visited_20_Internet_20_Link">Node</text:a> started, reported status, exchanged information, and preserved traceabil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5:54</meta:creation-date>
    <dc:creator>Generated</dc:creator>
    <dc:date>2026-08-24T03::55:54</dc:date>
    <dc:language>en-US</dc:language>
    <meta:editing-cycles>1</meta:editing-cycles>
    <meta:editing-duration>PT0S</meta:editing-duration>
    <dc:title>dido:99_annexes:annex-b-terms-and-definitions:e:evidence</dc:title>
  </office:meta>
</office:document-meta>
</file>