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vent_producer_role"/><text:bookmark-start text:name="__RefHeading___event_producer_role_1"/><text:bookmark-start text:name="event_producer_role"/>Event Producer Role<text:bookmark-end text:name="__RefHeading___event_producer_role_1"/><text:bookmark-end text:name="event_producer_role"/></text:h>
      <text:p text:style-name="Text_20_body"><text:a xlink:type="simple" xlink:href="https://wiki.didosolutions.com/dido/99_annexes/99_annexes/annex-b-terms-and-definitions/e/start" text:style-name="Internet_20_link" text:visited-style-name="Visited_20_Internet_20_Link">Return to E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vent Producer Role identifies a Logical Node's responsibility for producing an event that reports an occurrence, observation, state change, decision, or result.</text:p>
      <text:p text:style-name="Text_20_body">Events support loosely coupled information exchange. An event records that something occurred or that a Logical Node observed, derived, decided, or changed something. An event differs from a command because it reports an occurrence rather than instructing action.</text:p>
      <text:p text:style-name="Text_20_body">A Logical Node performing an Event Producer Role identifies the event, the Logical Data Structure Definition, the Runtime Plane, and the expectations for provenance and tracea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munication Role responsible for producing an event through a Logical Communication Endpoin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Communication Endpoint, Node Role, Data Structure Instance, and Runtime Plane from Part 1, Sections 7.6, 7.4, 7.8, and 7.5; generalised from domain-event and data-plane publica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Event Producer Role does not require event-streaming technology. Implementation profiles realise events through the selected communication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Transaction Intake Node serves as an Event Producer Role when it publishes a transaction-received event.</text:p>
      <text:p text:style-name="Horizontal_20_Line"/>
      <text:p text:style-name="Text_20_body"><text:a xlink:type="simple" xlink:href="https://wiki.didosolutions.com/dido/99_annexes/99_annexes/annex-b-terms-and-definitions/e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27:34</meta:creation-date>
    <dc:creator>Generated</dc:creator>
    <dc:date>2026-08-24T17::27:34</dc:date>
    <dc:language>en-US</dc:language>
    <meta:editing-cycles>1</meta:editing-cycles>
    <meta:editing-duration>PT0S</meta:editing-duration>
    <dc:title>dido:99_annexes:annex-b-terms-and-definitions:e:event_producer_role</dc:title>
  </office:meta>
</office:document-meta>
</file>