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vent_consumer_role"/><text:bookmark-start text:name="__RefHeading___event_consumer_role_1"/><text:bookmark-start text:name="event_consumer_role"/>Event Consumer Role<text:bookmark-end text:name="__RefHeading___event_consumer_role_1"/><text:bookmark-end text:name="event_consumer_role"/></text:h>
      <text:p text:style-name="Text_20_body"><text:a xlink:type="simple" xlink:href="https://wiki.didosolutions.com/dido/99_annexes/annex-b-terms-and-definitions/e/start" text:style-name="Internet_20_link" text:visited-style-name="Visited_20_Internet_20_Link">Return to E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Event Consumer Role identifies a Logical Node's responsibility for receiving and using an event.</text:p>
      <text:p text:style-name="Text_20_body">The Event Consumer Role supports downstream processing, validation, interpretation, audit, provenance, monitoring, policy evaluation, or evidence expectations. The Logical Architecture identifies the event endpoint, the expected event structure, the consuming Logical Node, the Runtime Plane, and the traceability expectations.</text:p>
      <text:p text:style-name="Text_20_body">A Logical Node performing an Event Consumer Role uses the received event in accordance with its assigned logical responsibilit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mmunication Role responsible for receiving and using an event from a Logical Communication Endpoint.</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Communication Endpoint, Node Role, Data Structure Instance, and Runtime Plane from Part 1, Sections 7.6, 7.4, 7.8, and 7.5; generalised from domain-event and data-plane subscription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An Event Consumer Role does not require event-streaming technology. Implementation profiles realise events through the selected communication mechanism.</text:p>
      <text:h text:style-name="Heading_20_2" text:outline-level="2"><text:bookmark-start text:name="__RefHeading___example_6"/><text:bookmark-start text:name="example"/>Example<text:bookmark-end text:name="__RefHeading___example_6"/><text:bookmark-end text:name="example"/></text:h>
      <text:p text:style-name="Text_20_body">A logical Audit and Provenance Node performs an Event Consumer Role when it receives a validation-result event and records provenance for that result.</text:p>
      <text:p text:style-name="Horizontal_20_Line"/>
      <text:p text:style-name="Text_20_body"><text:a xlink:type="simple" xlink:href="https://wiki.didosolutions.com/dido/99_annexes/annex-b-terms-and-definitions/e/start" text:style-name="Internet_20_link" text:visited-style-name="Visited_20_Internet_20_Link">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32:16</meta:creation-date>
    <dc:creator>Generated</dc:creator>
    <dc:date>2026-08-24T14::32:16</dc:date>
    <dc:language>en-US</dc:language>
    <meta:editing-cycles>1</meta:editing-cycles>
    <meta:editing-duration>PT0S</meta:editing-duration>
    <dc:title>dido:99_annexes:annex-b-terms-and-definitions:e:event_consumer_role</dc:title>
  </office:meta>
</office:document-meta>
</file>