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valuation_characteristic"/><text:bookmark-start text:name="__RefHeading___evaluation_characteristic_1"/><text:bookmark-start text:name="evaluation_characteristic"/>Evaluation Characteristic<text:bookmark-end text:name="__RefHeading___evaluation_characteristic_1"/><text:bookmark-end text:name="evaluation_characteristic"/></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valuation Characteristic identifies a characteristic of a subject selected for measurement, observation, comparison, or evaluation.</text:p>
      <text:p text:style-name="Text_20_body">A subject can include:</text:p>
      <text:p text:style-name="Text_20_body">A <text:a xlink:type="simple" xlink:href="https://wiki.didosolutions.com/dido/99_annexes/annex-b-terms-and-definitions/c/candidate_solution" text:style-name="Internet_20_link" text:visited-style-name="Visited_20_Internet_20_Link">Candidate Solution</text:a>A <text:a xlink:type="simple" xlink:href="https://wiki.didosolutions.com/dido/99_annexes/annex-b-terms-and-definitions/d/distributed_system" text:style-name="Internet_20_link" text:visited-style-name="Visited_20_Internet_20_Link">Distributed System</text:a>A <text:a xlink:type="simple" xlink:href="https://wiki.didosolutions.com/dido/99_annexes/annex-b-terms-and-definitions/n/node" text:style-name="Internet_20_link" text:visited-style-name="Visited_20_Internet_20_Link">Node</text:a>A <text:a xlink:type="simple" xlink:href="https://wiki.didosolutions.com/dido/99_annexes/annex-b-terms-and-definitions/n/node_set" text:style-name="Internet_20_link" text:visited-style-name="Visited_20_Internet_20_Link">Node Set</text:a>A <text:a xlink:type="simple" xlink:href="https://wiki.didosolutions.com/dido/99_annexes/annex-b-terms-and-definitions/t/test_item" text:style-name="Internet_20_link" text:visited-style-name="Visited_20_Internet_20_Link">Test Item</text:a>A serviceA software componentA hardware componentA productA technologyAn architectureAn implementationA <text:a xlink:type="simple" xlink:href="https://wiki.didosolutions.com/dido/99_annexes/annex-b-terms-and-definitions/c/configuration" text:style-name="Internet_20_link" text:visited-style-name="Visited_20_Internet_20_Link">Configuration</text:a>An <text:a xlink:type="simple" xlink:href="https://wiki.didosolutions.com/dido/99_annexes/annex-b-terms-and-definitions/o/operational_resource" text:style-name="Internet_20_link" text:visited-style-name="Visited_20_Internet_20_Link">Operational Resource</text:a>A processAn outcomeAnother subject of evaluationAn Evaluation Characteristic can concern:</text:p>
      <text:p text:style-name="Text_20_body">QualityFunctional behaviorPerformanceReliabilitySecurityResource consumptionCostComplianceRiskAnother observable or measurable propertyAn Evaluation Characteristic can identify:</text:p>
      <text:p text:style-name="Text_20_body">Its identityIts nameIts descriptionIts characteristic typeIts subjectIts applicable contextIts applicable measureIts measurement methodIts observation methodIts comparison methodIts evaluation methodIts measurement unitIts required precisionIts permitted toleranceIts permitted exclusionsIts applicable reference valueIts applicable DIDO <text:a xlink:type="simple" xlink:href="https://wiki.didosolutions.com/dido/99_annexes/annex-b-terms-and-definitions/b/baseline" text:style-name="Internet_20_link" text:visited-style-name="Visited_20_Internet_20_Link">Baseline</text:a>Its applicable <text:a xlink:type="simple" xlink:href="https://wiki.didosolutions.com/dido/99_annexes/annex-b-terms-and-definitions/v/validation_criteria" text:style-name="Internet_20_link" text:visited-style-name="Visited_20_Internet_20_Link">Validation Criteria</text:a>Its applicable <text:a xlink:type="simple" xlink:href="https://wiki.didosolutions.com/dido/99_annexes/annex-b-terms-and-definitions/a/acceptance_criteria" text:style-name="Internet_20_link" text:visited-style-name="Visited_20_Internet_20_Link">Acceptance Criteria</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n Evaluation Characteristic can be evaluated using:</text:p>
      <text:p text:style-name="Text_20_body">A direct measurementA derived measurementAn observationA binary determinationA qualitative classificationA quantitative comparisonA statistical comparisonA structural comparisonA behavioral comparisonA temporal comparisonA semantic comparisonAnother method established by the Acceptance Criteri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haracteristic of a subject selected for measurement, observation, comparison, or evalu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iso.org/standard/78176.html" text:style-name="Internet_20_link" text:visited-style-name="Visited_20_Internet_20_Link">ISO/IEC 25010:2023, Systems and software Quality Requirements and Evaluation (SQuaRE) — Product quality model</text:a>
      <text:a xlink:type="simple" xlink:href="https://www.iso.org/standard/78175.html" text:style-name="Internet_20_link" text:visited-style-name="Visited_20_Internet_20_Link">ISO/IEC 25002:2024, Systems and software Quality Requirements and Evaluation (SQuaRE) — Quality model overview and usage</text:a>
      <text:a xlink:type="simple" xlink:href="https://wiki.didosolutions.com/dido/99_annexes/annex-b-terms-and-definitions/c/candidate_solution" text:style-name="Internet_20_link" text:visited-style-name="Visited_20_Internet_20_Link">Candidate Sol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v/validation_criteria" text:style-name="Internet_20_link" text:visited-style-name="Visited_20_Internet_20_Link">Validation Criteria</text:a>
      <text:p text:style-name="Text_20_body">DIDO Reference Implementation Conceptual ModelDIDO-TE draft Requirements RegisterISO/IEC 25002 establishes a framework for quality models composed of quality characteristics and subcharacteristics.</text:p>
      <text:p text:style-name="Text_20_body">ISO/IEC 25010 defines a product-quality model for specifying, measuring, and evaluating ICT and software-product quality.</text:p>
      <text:p text:style-name="Text_20_body">This definition generalizes the characteristic concept to include quality and non-quality characteristics used by DIDO-TE to evaluate Candidate Solutions and other subjects.</text:p>
      <text:h text:style-name="Heading_20_2" text:outline-level="2"><text:bookmark-start text:name="__RefHeading___note_5"/><text:bookmark-start text:name="note"/>Note<text:bookmark-end text:name="__RefHeading___note_5"/><text:bookmark-end text:name="note"/></text:h>
      <text:p text:style-name="Text_20_body">An Evaluation Characteristic differs from a measure:</text:p>
      <text:p text:style-name="Text_20_body">An Evaluation Characteristic identifies what is evaluatedA measure identifies how a value is assigned to the Evaluation CharacteristicAn Evaluation Characteristic differs from a measured value:</text:p>
      <text:p text:style-name="Text_20_body">An Evaluation Characteristic identifies the property subject to evaluationA measured value records the result obtained by applying a measureAn Evaluation Characteristic differs from <text:a xlink:type="simple" xlink:href="https://wiki.didosolutions.com/dido/99_annexes/annex-b-terms-and-definitions/v/validation_criteria" text:style-name="Internet_20_link" text:visited-style-name="Visited_20_Internet_20_Link">Validation Criteria</text:a>:</text:p>
      <text:p text:style-name="Text_20_body">An Evaluation Characteristic identifies what is evaluatedValidation Criteria establish the conditions used to determine whether the evaluation outcome is acceptableAn Evaluation Characteristic differs from <text:a xlink:type="simple" xlink:href="https://wiki.didosolutions.com/dido/99_annexes/annex-b-terms-and-definitions/a/acceptance_criteria" text:style-name="Internet_20_link" text:visited-style-name="Visited_20_Internet_20_Link">Acceptance Criteria</text:a>:</text:p>
      <text:p text:style-name="Text_20_body">An Evaluation Characteristic identifies what is evaluatedAcceptance Criteria establish the conditions, methods, limits, and evidence used to determine acceptanceThe same Evaluation Characteristic can have different:</text:p>
      <text:p text:style-name="Text_20_body">MeasuresMeasurement unitsMeasurement conditionsReference valuesTolerancesValidation CriteriaAcceptance CriteriaAn Evaluation Characteristic should be sufficiently specific to permit selection of an applicable measurement, observation, comparison, or evaluation method.</text:p>
      <text:p text:style-name="Text_20_body">Terms such as <text:span text:style-name="Strong_20_Emphasis">better</text:span>, <text:span text:style-name="Strong_20_Emphasis">faster</text:span>, <text:span text:style-name="Strong_20_Emphasis">more reliable</text:span>, and <text:span text:style-name="Strong_20_Emphasis">more efficient</text:span> do not identify objectively verifiable outcomes unless the applicable Evaluation Characteristic, method, reference, and comparison rule are established.</text:p>
      <text:p text:style-name="Text_20_body">A <text:a xlink:type="simple" xlink:href="https://wiki.didosolutions.com/dido/99_annexes/annex-b-terms-and-definitions/q/quality_characteristic" text:style-name="Internet_20_link" text:visited-style-name="Visited_20_Internet_20_Link">Quality Characteristic</text:a> is an Evaluation Characteristic concerning the degree to which a subject exhibits a quality property.</text:p>
      <text:h text:style-name="Heading_20_2" text:outline-level="2"><text:bookmark-start text:name="__RefHeading___example_6"/><text:bookmark-start text:name="example"/>Example<text:bookmark-end text:name="__RefHeading___example_6"/><text:bookmark-end text:name="example"/></text:h>
      <text:p text:style-name="Text_20_body">An organization uses <text:a xlink:type="simple" xlink:href="https://wiki.didosolutions.com/dido/99_annexes/annex-b-terms-and-definitions/d/dido-te" text:style-name="Internet_20_link" text:visited-style-name="Visited_20_Internet_20_Link">DIDO-TE</text:a> to compare three Candidate Solutions.</text:p>
      <text:p text:style-name="Text_20_body">The applicable Acceptance Criteria select the following Evaluation Characteristics:</text:p>
      <text:p text:style-name="Text_20_body">Functional CorrectnessPerformance EfficiencyReliabilityEnergy ConsumptionCostEach Evaluation Characteristic has its own measures, measurement conditions, units, precision, tolerances, and comparison rules.</text:p>
      <text:p text:style-name="Text_20_body">DIDO-TE preserves Traceability among each Candidate Solution, Evaluation Characteristic, measure, Test Result, comparison outcome, and supporting Eviden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17:16</meta:creation-date>
    <dc:creator>Generated</dc:creator>
    <dc:date>2026-08-24T07::17:16</dc:date>
    <dc:language>en-US</dc:language>
    <meta:editing-cycles>1</meta:editing-cycles>
    <meta:editing-duration>PT0S</meta:editing-duration>
    <dc:title>dido:99_annexes:annex-b-terms-and-definitions:e:evaluation_characteristic</dc:title>
  </office:meta>
</office:document-meta>
</file>