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nergy_consumption"/><text:bookmark-start text:name="__RefHeading___energy_consumption_1"/><text:bookmark-start text:name="energy_consumption"/>Energy Consumption<text:bookmark-end text:name="__RefHeading___energy_consumption_1"/><text:bookmark-end text:name="energy_consump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Energy Consumption is <text:a xlink:type="simple" xlink:href="https://wiki.didosolutions.com/dido/99_annexes/annex-b-terms-and-definitions/r/resource_consumption" text:style-name="Internet_20_link" text:visited-style-name="Visited_20_Internet_20_Link">Resource Consumption</text:a> concerning the amount of energy used by a subject while performing specified activities under specified conditions.</text:p>
      <text:p text:style-name="Text_20_body">Energy Consumption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Qualified NodeA <text:a xlink:type="simple" xlink:href="https://wiki.didosolutions.com/dido/99_annexes/annex-b-terms-and-definitions/n/node_set" text:style-name="Internet_20_link" text:visited-style-name="Visited_20_Internet_20_Link">Node Set</text:a>A serviceA software componentA hardware componentAn <text:a xlink:type="simple" xlink:href="https://wiki.didosolutions.com/dido/99_annexes/annex-b-terms-and-definitions/e/execution_facility" text:style-name="Internet_20_link" text:visited-style-name="Visited_20_Internet_20_Link">Execution Facility</text:a>An <text:a xlink:type="simple" xlink:href="https://wiki.didosolutions.com/dido/99_annexes/annex-b-terms-and-definitions/o/operational_resource" text:style-name="Internet_20_link" text:visited-style-name="Visited_20_Internet_20_Link">Operational Resource</text:a>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t/test_run" text:style-name="Internet_20_link" text:visited-style-name="Visited_20_Internet_20_Link">Test Run</text:a>Another subject using energyEnergy Consumption can include energy used by:</text:p>
      <text:p text:style-name="Text_20_body">ProcessorsMemoryStorage devicesNetwork devicesCooling systemsPower-conversion systemsPhysical Deployment TargetsSupporting Operational ResourcesAnother included facility or componentEnergy Consumption can identify:</text:p>
      <text:p text:style-name="Text_20_body">The evaluated subjectThe specified activityThe applicable workloadThe applicable <text:a xlink:type="simple" xlink:href="https://wiki.didosolutions.com/dido/99_annexes/annex-b-terms-and-definitions/c/configuration" text:style-name="Internet_20_link" text:visited-style-name="Visited_20_Internet_20_Link">Configuration</text:a>The included components and facilitiesThe excluded components and facilitiesThe measurement starting eventThe measurement completion eventThe measurement intervalThe applicable energy sourceThe measurement methodThe measurement locationThe measurement unitThe required measurement precisionThe permitted toleranceThe applicable normalization methodThe applicable DIDO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v/validation_criteria" text:style-name="Internet_20_link" text:visited-style-name="Visited_20_Internet_20_Link">Validation Criteria</text:a>The applicable <text:a xlink:type="simple" xlink:href="https://wiki.didosolutions.com/dido/99_annexes/annex-b-terms-and-definitions/a/acceptance_criteria" text:style-name="Internet_20_link" text:visited-style-name="Visited_20_Internet_20_Link">Acceptance Criteria</text: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Energy Consumption can be expressed as:</text:p>
      <text:p text:style-name="Text_20_body">Total energy usedAverage power over a specified intervalMaximum powerEnergy used per transactionEnergy used per requestEnergy used per Test RunEnergy used per NodeEnergy used per unit of processed dataEnergy used per unit of completed workAnother value established by the Acceptance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r/resource_consumption" text:style-name="Internet_20_link" text:visited-style-name="Visited_20_Internet_20_Link">Resource Consumption</text:a> concerning the amount of energy used by a subject while performing specified activities under specified condi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ww.iso.org/standard/35747.html" text:style-name="Internet_20_link" text:visited-style-name="Visited_20_Internet_20_Link">ISO/IEC 25023:2016, Systems and software Quality Requirements and Evaluation (SQuaRE) — Measurement of system and software product quality</text:a>
      <text:a xlink:type="simple" xlink:href="https://wiki.didosolutions.com/dido/99_annexes/annex-b-terms-and-definitions/r/resource_consumption" text:style-name="Internet_20_link" text:visited-style-name="Visited_20_Internet_20_Link">Resource Consumption</text:a>
      <text:a xlink:type="simple" xlink:href="https://wiki.didosolutions.com/dido/99_annexes/annex-b-terms-and-definitions/p/performance_efficiency" text:style-name="Internet_20_link" text:visited-style-name="Visited_20_Internet_20_Link">Performance Efficiency</text:a>
      <text:p text:style-name="Text_20_body">DIDO Reference Implementation Conceptual ModelDIDO-TE draft Requirements RegisterThis definition specializes Resource Consumption for energy used during DIDO and DIDO-TE operations.</text:p>
      <text:h text:style-name="Heading_20_2" text:outline-level="2"><text:bookmark-start text:name="__RefHeading___note_5"/><text:bookmark-start text:name="note"/>Note<text:bookmark-end text:name="__RefHeading___note_5"/><text:bookmark-end text:name="note"/></text:h>
      <text:p text:style-name="Text_20_body">Energy Consumption differs from power:</text:p>
      <text:p text:style-name="Text_20_body">Energy Consumption identifies energy used over an intervalPower identifies the rate at which energy is used at a time or over an intervalEnergy Consumption differs from Energy Efficiency:</text:p>
      <text:p text:style-name="Text_20_body">Energy Consumption identifies the amount of energy usedEnergy Efficiency relates useful work or another outcome to the energy usedLower Energy Consumption does not necessarily indicate greater <text:a xlink:type="simple" xlink:href="https://wiki.didosolutions.com/dido/99_annexes/annex-b-terms-and-definitions/p/performance_efficiency" text:style-name="Internet_20_link" text:visited-style-name="Visited_20_Internet_20_Link">Performance Efficiency</text:a> when the subject also completes less work or provides lower performance.</text:p>
      <text:p text:style-name="Text_20_body">Energy Consumption comparisons require equivalent or normalized:</text:p>
      <text:p text:style-name="Text_20_body">WorkloadsCompleted workTest EnvironmentsConfigurationsIncluded facilitiesMeasurement intervalsMeasurement methodsThe applicable Acceptance Criteria should identify whether Energy Consumption includes supporting facilities such as:</text:p>
      <text:p text:style-name="Text_20_body">CoolingStorageNetworkingPower conversionReplicationBackup systemsAn Energy Consumption measurement should not combine measured and estimated values without identifying:</text:p>
      <text:p text:style-name="Text_20_body">Which values were measuredWhich values were estimatedThe estimation methodThe uncertainty associated with the estimate</text:p>
      <text:h text:style-name="Heading_20_2" text:outline-level="2"><text:bookmark-start text:name="__RefHeading___example_6"/><text:bookmark-start text:name="example"/>Example<text:bookmark-end text:name="__RefHeading___example_6"/><text:bookmark-end text:name="example"/></text:h>
      <text:p text:style-name="Text_20_body">DIDO-TE evaluates three Candidate Solutions using the same workload, Test Environment, Configuration, and measurement interval.</text:p>
      <text:p text:style-name="Text_20_body">For each Candidate Solution, DIDO-TE records:</text:p>
      <text:p text:style-name="Text_20_body">Total energy usedAverage powerMaximum powerTransactions completedEnergy used per transactionThe comparative evaluation uses the normalized Energy Consumption measurements to compare the Candidate Solu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1:18</meta:creation-date>
    <dc:creator>Generated</dc:creator>
    <dc:date>2026-08-22T15::21:18</dc:date>
    <dc:language>en-US</dc:language>
    <meta:editing-cycles>1</meta:editing-cycles>
    <meta:editing-duration>PT0S</meta:editing-duration>
    <dc:title>dido:99_annexes:annex-b-terms-and-definitions:e:energy_consumption</dc:title>
  </office:meta>
</office:document-meta>
</file>