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dge_environment"/><text:bookmark-start text:name="__RefHeading___edge_environment_1"/><text:bookmark-start text:name="edge_environment"/>Edge Environment<text:bookmark-end text:name="__RefHeading___edge_environment_1"/><text:bookmark-end text:name="edge_environment"/></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dge Environment is an <text:a xlink:type="simple" xlink:href="https://wiki.didosolutions.com/dido/99_annexes/annex-b-terms-and-definitions/i/infrastructure_environment" text:style-name="Internet_20_link" text:visited-style-name="Visited_20_Internet_20_Link">Infrastructure Environment</text:a> located near a source or consumer of data, an operational process, a physical location, or another subject for which local computing provides an architectural benefit.</text:p>
      <text:p text:style-name="Text_20_body">An Edge Environment may operate near:</text:p>
      <text:p text:style-name="Text_20_body">SensorsIndustrial equipmentVehiclesCommunication infrastructureUsersFacilitiesData sourcesOperational processesRemote locationsAn Edge Environment may have:</text:p>
      <text:p text:style-name="Text_20_body">Limited computing capacityLimited storage capacityLimited network bandwidthIntermittent connectivityRestricted external connectivityLocation-specific security controlsLocal operational authorityLow-latency processing requirementsEnvironmental or physical constraintsAn Edge Environment differs from a central Infrastructure Environment:</text:p>
      <text:p text:style-name="Text_20_body">An Edge Environment places computing capability near a relevant data source, consumer, process, or physical locationA central Infrastructure Environment consolidates computing capability within a centralized facility or serviceAn Edge Environment differs from an <text:a xlink:type="simple" xlink:href="https://wiki.didosolutions.com/dido/99_annexes/annex-b-terms-and-definitions/a/air-gapped_environment" text:style-name="Internet_20_link" text:visited-style-name="Visited_20_Internet_20_Link">Air-Gapped Environment</text:a>:</text:p>
      <text:p text:style-name="Text_20_body">An Edge Environment is distinguished by its location and operational relationship to another subjectAn Air-Gapped Environment is distinguished by controlled network isolationAn Edge Environment may be connected, disconnected, or air-gapped.</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i/infrastructure_environment" text:style-name="Internet_20_link" text:visited-style-name="Visited_20_Internet_20_Link">infrastructure environment</text:a> located near a source or consumer of data, an operational process, a physical location, or another subject for which local computing provides an architectural benefi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n Edge Environment does not by itself establish:</text:p>
      <text:p text:style-name="Text_20_body">Disconnected operationNetwork isolationLimited resource capacityA particular physical distanceA particular device classA particular providerA particular deployment technologyA particular security classificationThe applicable architecture identifies the reason the environment qualifies as an Edge Environment.</text:p>
      <text:h text:style-name="Heading_20_2" text:outline-level="2"><text:bookmark-start text:name="__RefHeading___example_6"/><text:bookmark-start text:name="example"/>Example<text:bookmark-end text:name="__RefHeading___example_6"/><text:bookmark-end text:name="example"/></text:h>
      <text:p text:style-name="Text_20_body">An Infrastructure Environment located within a manufacturing facility processes equipment telemetry locally to reduce latency and continued dependence on a remote cloud servi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4:32</meta:creation-date>
    <dc:creator>Generated</dc:creator>
    <dc:date>2026-08-22T15::14:32</dc:date>
    <dc:language>en-US</dc:language>
    <meta:editing-cycles>1</meta:editing-cycles>
    <meta:editing-duration>PT0S</meta:editing-duration>
    <dc:title>dido:99_annexes:annex-b-terms-and-definitions:e:edge_environment</dc:title>
  </office:meta>
</office:document-meta>
</file>