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e:edge_deployment"/><text:bookmark-start text:name="__RefHeading___edge_deployment_1"/><text:bookmark-start text:name="edge_deployment"/>Edge Deployment<text:bookmark-end text:name="__RefHeading___edge_deployment_1"/><text:bookmark-end text:name="edge_deployment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Edge Deployment is an <text:a xlink:type="simple" xlink:href="https://wiki.didosolutions.com/dido/99_annexes/annex-b-terms-and-definitions/i/infrastructure_deployment" text:style-name="Internet_20_link" text:visited-style-name="Visited_20_Internet_20_Link">Infrastructure Deployment</text:a> that deploys one or more identified deployment subjects to an <text:a xlink:type="simple" xlink:href="https://wiki.didosolutions.com/dido/99_annexes/annex-b-terms-and-definitions/e/edge_environment" text:style-name="Internet_20_link" text:visited-style-name="Visited_20_Internet_20_Link">Edge Environment</text:a>.</text:p>
      <text:p text:style-name="Text_20_body">Deployment subjects may include:</text:p>
      <text:a xlink:type="simple" xlink:href="https://wiki.didosolutions.com/dido/99_annexes/annex-b-terms-and-definitions/i/infrastructure_resource" text:style-name="Internet_20_link" text:visited-style-name="Visited_20_Internet_20_Link">Infrastructure Resources</text:a>
      <text:a xlink:type="simple" xlink:href="https://wiki.didosolutions.com/dido/99_annexes/annex-b-terms-and-definitions/v/virtual_machine" text:style-name="Internet_20_link" text:visited-style-name="Visited_20_Internet_20_Link">Virtual Machines</text:a>
      <text:a xlink:type="simple" xlink:href="https://wiki.didosolutions.com/dido/99_annexes/annex-b-terms-and-definitions/k/kubernetes_cluster" text:style-name="Internet_20_link" text:visited-style-name="Visited_20_Internet_20_Link">Kubernetes Clusters</text:a>
      <text:a xlink:type="simple" xlink:href="https://wiki.didosolutions.com/dido/99_annexes/annex-b-terms-and-definitions/c/containerized_workload" text:style-name="Internet_20_link" text:visited-style-name="Visited_20_Internet_20_Link">Containerized Workloads</text:a>
      <text:a xlink:type="simple" xlink:href="https://wiki.didosolutions.com/dido/99_annexes/annex-b-terms-and-definitions/p/platform_service" text:style-name="Internet_20_link" text:visited-style-name="Visited_20_Internet_20_Link">Platform Services</text:a>
      <text:p text:style-name="Text_20_body">ConfigurationSecurity controlsMonitoring capabilitiesOperational dataAn Edge Deployment may need to account for:</text:p>
      <text:p text:style-name="Text_20_body">Limited network bandwidthIntermittent connectivityRestricted external connectivityLimited computing capacityLimited storage capacityLocal security controlsPhysical access constraintsLocal operational authorityDependency availabilityLocal update and rollback proceduresAn Edge Deployment differs from a cloud deployment:</text:p>
      <text:p text:style-name="Text_20_body">An Edge Deployment targets an Edge EnvironmentA cloud deployment targets an Infrastructure Environment supplied through cloud capabilitiesAn Edge Deployment may also form part of a Hybrid-Cloud Deployment when related deployment subjects operate across cloud and Edge Environments.</text:p>
      <text:p text:style-name="Text_20_body">An Edge Deployment does not necessarily imply disconnected or air-gapped oper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i/infrastructure_deployment" text:style-name="Internet_20_link" text:visited-style-name="Visited_20_Internet_20_Link">infrastructure deployment</text:a> that deploys one or more identified deployment subjects to an <text:a xlink:type="simple" xlink:href="https://wiki.didosolutions.com/dido/99_annexes/annex-b-terms-and-definitions/e/edge_environment" text:style-name="Internet_20_link" text:visited-style-name="Visited_20_Internet_20_Link">Edge Environment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applicable deployment specification should identify:</text:p>
      <text:p text:style-name="Text_20_body">The target Edge EnvironmentThe deployment subjectsThe applicable environment constraintsRequired dependenciesRequired configurationApplicable <text:a xlink:type="simple" xlink:href="https://wiki.didosolutions.com/dido/99_annexes/annex-b-terms-and-definitions/a/acceptance_criteria" text:style-name="Internet_20_link" text:visited-style-name="Visited_20_Internet_20_Link">Acceptance Criteria</text:a>Required deployment validationRequired rollback behaviorThe term does not prescribe a device class, edge platform, orchestration technology, provider, network architecture, or connectivity mode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performs an Edge Deployment by deploying a Containerized Workload, its configuration, and required Platform Services to an Edge Environment located within a remote industrial facilit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2:15</meta:creation-date>
    <dc:creator>Generated</dc:creator>
    <dc:date>2026-08-22T17::02:15</dc:date>
    <dc:language>en-US</dc:language>
    <meta:editing-cycles>1</meta:editing-cycles>
    <meta:editing-duration>PT0S</meta:editing-duration>
    <dc:title>dido:99_annexes:annex-b-terms-and-definitions:e:edge_deployment</dc:title>
  </office:meta>
</office:document-meta>
</file>