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e:ecosystem"/><text:bookmark-start text:name="__RefHeading___ecosystem_1"/><text:bookmark-start text:name="ecosystem"/>Ecosystem<text:bookmark-end text:name="__RefHeading___ecosystem_1"/><text:bookmark-end text:name="ecosystem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Ecosystem identifies a major functional, institutional, or semantic area within an Ecosphere. It narrows the scope of an archetype while remaining broader than an individual business domain.</text:p>
      <text:p text:style-name="Text_20_body">Within the Finance Ecosphere, an Ecosystem may identify a major financial activity area such as Monetary, Securities, Insurance, Banking, Payments, Reporting, or Oversight.</text:p>
      <text:p text:style-name="Text_20_body">An Ecosystem provides context for Domains. A Domain inherits meaning from its parent Ecosystem and from the Ecosphere containing that Ecosystem. 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major functional, institutional, or semantic area within an Ecospher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 FX Demo Reference Architecture, Section 2.1.17, Archetype Classification Codes; generalised from classification codes to conceptual classification levels for the Financial Systems Archetyp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Ecosystem is not a runtime plane, a community of Interest, a Kubernetes namespace, a DDS partition, or a deployment target. 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Monetary Ecosystem may contain Domains concerned with Foreign Exchange, Commercial Paper, Settlement, Liquidity, or monetary obligation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54:14</meta:creation-date>
    <dc:creator>Generated</dc:creator>
    <dc:date>2026-08-24T08::54:14</dc:date>
    <dc:language>en-US</dc:language>
    <meta:editing-cycles>1</meta:editing-cycles>
    <meta:editing-duration>PT0S</meta:editing-duration>
    <dc:title>dido:99_annexes:annex-b-terms-and-definitions:e:ecosystem</dc:title>
  </office:meta>
</office:document-meta>
</file>