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e:ecosphere"/><text:bookmark-start text:name="__RefHeading___ecosphere_1"/><text:bookmark-start text:name="ecosphere"/>Ecosphere<text:bookmark-end text:name="__RefHeading___ecosphere_1"/><text:bookmark-end text:name="ecosphere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Ecosphere identifies the broadest area of activity under governance within the <text:a xlink:type="simple" xlink:href="https://wiki.didosolutions.com/dido/99_annexes/annex-b-terms-and-definitions/a/archetype" text:style-name="Internet_20_link" text:visited-style-name="Visited_20_Internet_20_Link">Archetype</text:a> Classification Model. It provides the highest-level business, semantic, or institutional classification for an archetype.</text:p>
      <text:p text:style-name="Text_20_body">For financial systems, the Ecosphere identifies the broad financial area in which an archetype operates. Later Ecosystems, Domains, Logical Profiles, Implementation Profiles, Deployment Profiles, and Evidence Plans inherit that high-level scope unless they explicitly define a different classification path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broad governed area of activity within an Archetype Classification Model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<text:span text:style-name="Strong_20_Emphasis">FX Demo Reference Architecture</text:span>, Section 2.1.17, <text:span text:style-name="Strong_20_Emphasis">Archetype Classification Codes</text:span>; generalised from classification codes to conceptual classification levels for the Financial Systems Archetyp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Ecosphere is not a runtime identifier, deployment namespace, DDS Domain ID, repository path, or implementation boundar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Structured information-processing archetypes may use Finance, Healthcare, Public Administration, Trade, and Defence as Ecospher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6:31</meta:creation-date>
    <dc:creator>Generated</dc:creator>
    <dc:date>2026-08-24T05::36:31</dc:date>
    <dc:language>en-US</dc:language>
    <meta:editing-cycles>1</meta:editing-cycles>
    <meta:editing-duration>PT0S</meta:editing-duration>
    <dc:title>dido:99_annexes:annex-b-terms-and-definitions:e:ecosphere</dc:title>
  </office:meta>
</office:document-meta>
</file>