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d:domain"/><text:bookmark-start text:name="__RefHeading___domain_1"/><text:bookmark-start text:name="domain"/>Domain<text:bookmark-end text:name="__RefHeading___domain_1"/><text:bookmark-end text:name="domai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Domain identifies a specific business or semantic area within an <text:a xlink:type="simple" xlink:href="https://wiki.didosolutions.com/dido/99_annexes/99_annexes/annex-b-terms-and-definitions/e/ecosystem" text:style-name="Internet_20_link" text:visited-style-name="Visited_20_Internet_20_Link">ecosystem</text:a>. It provides the classification level most directly associated with a domain profile.</text:p>
      <text:p text:style-name="Text_20_body">Within the Monetary Ecosystem, a Domain may identify an area such as Foreign Exchange, Commercial Paper, Settlement, Liquidity, or another financial structured-information processing area.</text:p>
      <text:p text:style-name="Text_20_body">A Domain provides the business and semantic scope inherited by later logical profiles, implementation profiles, deployment profiles, and evidence plans.</text:p>
      <text:p text:style-name="Text_20_body">Definition: 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pecific business or semantic area within an <text:a xlink:type="simple" xlink:href="https://wiki.didosolutions.com/dido/99_annexes/99_annexes/annex-b-terms-and-definitions/e/ecosystem" text:style-name="Internet_20_link" text:visited-style-name="Visited_20_Internet_20_Link">ecosystem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FX Demo Reference Architecture, Section 2.1.17, Archetype Classification Codes; generalised from classification codes to conceptual classification levels for the Financial Systems Archetype. 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Domain is not an implementation profile, a deployment environment, a DDS Domain ID, a runtime plane, or a topic namespace. 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Foreign Exchange is a Domain within the Monetary <text:a xlink:type="simple" xlink:href="https://wiki.didosolutions.com/dido/99_annexes/99_annexes/annex-b-terms-and-definitions/e/ecosystem" text:style-name="Internet_20_link" text:visited-style-name="Visited_20_Internet_20_Link">ecosystem</text:a> of the Finance Ecosphere. 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5:33</meta:creation-date>
    <dc:creator>Generated</dc:creator>
    <dc:date>2026-08-24T07::05:33</dc:date>
    <dc:language>en-US</dc:language>
    <meta:editing-cycles>1</meta:editing-cycles>
    <meta:editing-duration>PT0S</meta:editing-duration>
    <dc:title>dido:99_annexes:annex-b-terms-and-definitions:d:domain</dc:title>
  </office:meta>
</office:document-meta>
</file>