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istributed_network_topology"/><text:bookmark-start text:name="__RefHeading___distributed_network_topology_1"/><text:bookmark-start text:name="distributed_network_topology"/>Distributed Network Topology<text:bookmark-end text:name="__RefHeading___distributed_network_topology_1"/><text:bookmark-end text:name="distributed_network_topology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istributed Network Topology arranges multiple networked <text:a xlink:type="simple" xlink:href="https://wiki.didosolutions.com/dido/99_annexes/annex-b-terms-and-definitions/n/financial_node" text:style-name="Internet_20_link" text:visited-style-name="Visited_20_Internet_20_Link">Nodes</text:a> so that the Nodes collectively provide the communication and coordination required by a <text:a xlink:type="simple" xlink:href="https://wiki.didosolutions.com/dido/99_annexes/annex-b-terms-and-definitions/d/distributed_system" text:style-name="Internet_20_link" text:visited-style-name="Visited_20_Internet_20_Link">Distributed System</text:a>.</text:p>
      <text:p text:style-name="Text_20_body">The topology distributes network participation across multiple Nodes rather than requiring all communication or coordination to pass through one central Node.</text:p>
      <text:p text:style-name="Text_20_body">Characteristics of a Distributed Network Topology include:</text:p>
      <text:p text:style-name="Text_20_body">Multiple interconnected NodesDirect or indirect communication among participating NodesDistribution of communication, processing, data, or coordination responsibilitiesContinued communication among remaining Nodes following the loss of a participating Node, when permitted by the governing architectureAbsence of a single Node through which every network interaction must passParticipating Nodes do not need to perform identical functions or possess equal authority.</text:p>
      <text:p text:style-name="Text_20_body">The governing architecture assigns roles and responsibilities such as:</text:p>
      <text:p text:style-name="Text_20_body">Producing dataConsuming dataRouting messagesProcessing requestsStoring dataReplicating dataValidating transactionsCoordinating stateProviding discoveryEnforcing policyA Distributed Network Topology differs from a <text:a xlink:type="simple" xlink:href="https://wiki.didosolutions.com/dido/99_annexes/annex-b-terms-and-definitions/c/centralized_network_topology" text:style-name="Internet_20_link" text:visited-style-name="Visited_20_Internet_20_Link">Centralized Network Topology</text:a>, in which participating Nodes depend on a central Node for primary communication, coordination, processing, or access to authoritative data.</text:p>
      <text:p text:style-name="Text_20_body">A Distributed Network Topology also differs from a <text:a xlink:type="simple" xlink:href="https://wiki.didosolutions.com/dido/99_annexes/annex-b-terms-and-definitions/d/distributed_system" text:style-name="Internet_20_link" text:visited-style-name="Visited_20_Internet_20_Link">Distributed System</text:a>:</text:p>
      <text:p text:style-name="Text_20_body">A Distributed Network Topology describes the arrangement and interconnection of NodesA Distributed System describes the coordinated system behavior performed across those Nodes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n/network_topology" text:style-name="Internet_20_link" text:visited-style-name="Visited_20_Internet_20_Link">network topology</text:a> in which multiple interconnected <text:a xlink:type="simple" xlink:href="https://wiki.didosolutions.com/dido/99_annexes/annex-b-terms-and-definitions/n/financial_node" text:style-name="Internet_20_link" text:visited-style-name="Visited_20_Internet_20_Link">Nodes</text:a> collectively provide communication and coordination without requiring every interaction to pass through a single central Nod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Reference Architecture, Network Topology TaxonomyDIDO Reference Architecture, Distributed Network Topology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istributed Network Topology does not require every Node to:</text:p>
      <text:p text:style-name="Text_20_body">Hold the same dataPerform the same processingCommunicate directly with every other NodePossess equal authorityProvide the same servicesRemain continuously availableThe governing architecture determines:</text:p>
      <text:p text:style-name="Text_20_body">Node rolesCommunication pathsRouting behaviorData distributionState coordinationRedundancyFailure handlingDiscovery mechanismsSecurity controlsAuthority relationshipsA Distributed Network Topology can contain gateways, coordinators, directory services, or other specialized Nodes without becoming a Centralized Network Topology, provided those Nodes do not form a required central path for every network interaction.</text:p>
      <text:p text:style-name="Text_20_body">The term does not prescribe peer-to-peer protocols, blockchain, distributed ledgers, consensus algorithms, message brokers, cloud computing, or a particular transport protoco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-management network contains multiple Nodes that exchange deployment requests, status information, and results.</text:p>
      <text:p text:style-name="Text_20_body">Execution Nodes perform deployment operations, storage Nodes preserve records, and validation Nodes assess results. The Nodes perform different roles while participating in one Distributed Network Topology.</text:p>
      <text:p text:style-name="Text_20_body">Loss of one execution Node does not prevent the remaining Nodes from communicating or performing the operations permitted by the governing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5:28</meta:creation-date>
    <dc:creator>Generated</dc:creator>
    <dc:date>2026-08-24T05::35:28</dc:date>
    <dc:language>en-US</dc:language>
    <meta:editing-cycles>1</meta:editing-cycles>
    <meta:editing-duration>PT0S</meta:editing-duration>
    <dc:title>dido:99_annexes:annex-b-terms-and-definitions:d:distributed_network_topology</dc:title>
  </office:meta>
</office:document-meta>
</file>