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istributed_financial_system"/><text:bookmark-start text:name="__RefHeading___distributed_financial_system_1"/><text:bookmark-start text:name="distributed_financial_system"/>Distributed Financial System<text:bookmark-end text:name="__RefHeading___distributed_financial_system_1"/><text:bookmark-end text:name="distributed_financial_system"/></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Distributed Financial System is a <text:a xlink:type="simple" xlink:href="https://wiki.didosolutions.com/dido/99_annexes/annex-b-terms-and-definitions/d/distributed_system" text:style-name="Internet_20_link" text:visited-style-name="Visited_20_Internet_20_Link">Distributed System</text:a> in which financial processing, state, data, or services are allocated across multiple networked <text:a xlink:type="simple" xlink:href="https://wiki.didosolutions.com/dido/99_annexes/annex-b-terms-and-definitions/n/node" text:style-name="Internet_20_link" text:visited-style-name="Visited_20_Internet_20_Link">Nodes</text:a>.</text:p>
      <text:p text:style-name="Text_20_body">The participating Nodes communicate and coordinate to provide the financial behavior of the system.</text:p>
      <text:p text:style-name="Text_20_body">A Distributed Financial System can allocate:</text:p>
      <text:p text:style-name="Text_20_body">Transaction processingAgreement processingFinancial-event processingFinancial calculationsFinancial stateFinancial dataValidationPolicy evaluationRegulatory evaluationRisk analysisSettlementPaymentReconciliationReportingEvidenceProvenanceTraceabilityThe participating Nodes do not need to perform identical functions. Different Nodes can perform different financial, technical, operational, governance, security, monitoring, or supporting roles.</text:p>
      <text:p text:style-name="Text_20_body">The financial behavior can depend on cooperation among:</text:p>
      <text:a xlink:type="simple" xlink:href="https://wiki.didosolutions.com/dido/99_annexes/annex-b-terms-and-definitions/f/financial_node" text:style-name="Internet_20_link" text:visited-style-name="Visited_20_Internet_20_Link">Financial Nodes</text:a>
      <text:p text:style-name="Text_20_body">Communication NodesValidation NodesPolicy NodesCalculation NodesPersistence NodesMonitoring NodesGovernance NodesExternal-system NodesA Distributed Financial System can distribute the processing of financial information without distributing every financial Data Object to every Node. The governing architecture determines which Nodes receive, maintain, process, validate, or publish each item of financial informa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d/distributed_system" text:style-name="Internet_20_link" text:visited-style-name="Visited_20_Internet_20_Link">Distributed System</text:a> in which financial processing, state, data, or services are allocated across multiple networked <text:a xlink:type="simple" xlink:href="https://wiki.didosolutions.com/dido/99_annexes/annex-b-terms-and-definitions/n/node" text:style-name="Internet_20_link" text:visited-style-name="Visited_20_Internet_20_Link">Nodes</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d/distributed_system" text:style-name="Internet_20_link" text:visited-style-name="Visited_20_Internet_20_Link">Distributed System</text:a>
      <text:p text:style-name="Text_20_body">Financial Systems Archetype conceptual and logical architectureFX Demo Reference Architecture<text:a xlink:type="simple" xlink:href="https://wiki.didosolutions.com/dido/99_annexes/annex-b-terms-and-definitions/f/financial_node" text:style-name="Internet_20_link" text:visited-style-name="Visited_20_Internet_20_Link">Financial Node</text:a>DIDO Reference Architecture distributed-system and Node conceptsThe definition specializes Distributed System by identifying financial processing, state, data, and services as the coordinated subject matter of the system.</text:p>
      <text:h text:style-name="Heading_20_2" text:outline-level="2"><text:bookmark-start text:name="__RefHeading___note_5"/><text:bookmark-start text:name="note"/>Note<text:bookmark-end text:name="__RefHeading___note_5"/><text:bookmark-end text:name="note"/></text:h>
      <text:p text:style-name="Text_20_body">Every Distributed Financial System is a <text:a xlink:type="simple" xlink:href="https://wiki.didosolutions.com/dido/99_annexes/annex-b-terms-and-definitions/d/distributed_system" text:style-name="Internet_20_link" text:visited-style-name="Visited_20_Internet_20_Link">Distributed System</text:a>. A Distributed System is not necessarily a Distributed Financial System.</text:p>
      <text:p text:style-name="Text_20_body">A Distributed Financial System is not defined by a particular:</text:p>
      <text:p text:style-name="Text_20_body">Financial productFinancial marketFinancial institutionJurisdictionRegulatory frameworkData modelCommunication protocolMiddleware technologyDeployment platformPersistence mechanismDistributed ledgerBlockchainState-agreement mechanismA Distributed Financial System can contain Nodes that are not <text:a xlink:type="simple" xlink:href="https://wiki.didosolutions.com/dido/99_annexes/annex-b-terms-and-definitions/f/financial_node" text:style-name="Internet_20_link" text:visited-style-name="Visited_20_Internet_20_Link">Financial Nodes</text:a>.</text:p>
      <text:p text:style-name="Text_20_body">A Node that provides general infrastructure, communication, security, monitoring, or administrative support does not become a Financial Node solely because it participates in a Distributed Financial System.</text:p>
      <text:p text:style-name="Text_20_body">A Node becomes a Financial Node when its assigned role forms part of the financial processing, financial state, financial data, financial controls, financial services, or financial outcomes of the system.</text:p>
      <text:p text:style-name="Text_20_body">A Distributed Financial System differs from a centralized financial system. A centralized financial system concentrates primary financial processing, authoritative state, data, or services within a central Node or central location. A Distributed Financial System allocates one or more of those responsibilities across multiple networked Nodes.</text:p>
      <text:p text:style-name="Text_20_body">A Distributed Financial System can contain centralized components when those components do not hold exclusive authority over the complete financial behavior or authoritative state of the system.</text:p>
      <text:h text:style-name="Heading_20_2" text:outline-level="2"><text:bookmark-start text:name="__RefHeading___example_6"/><text:bookmark-start text:name="example"/>Example<text:bookmark-end text:name="__RefHeading___example_6"/><text:bookmark-end text:name="example"/></text:h>
      <text:p text:style-name="Text_20_body">A distributed foreign-exchange system contains:</text:p>
      <text:p text:style-name="Text_20_body">An Origination Node that creates a proposed transactionA Confirmation Node that evaluates agreement between the partiesA Validation Node that evaluates structural and lifecycle constraintsA Policy Node that evaluates applicable policiesA Calculation Node that calculates financial events and obligationsA Settlement Evidence Node that records settlement-related EvidenceA Commit Guard Node that determines whether the validated state transition can be committedThe Nodes exchange information and coordinate their assigned roles to provide the financial behavior of the system.</text:p>
      <text:p text:style-name="Text_20_body">The system constitutes a Distributed Financial System because financial processing, state, data, validation, and services are allocated across multiple networked Nod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24:40</meta:creation-date>
    <dc:creator>Generated</dc:creator>
    <dc:date>2026-08-24T05::24:40</dc:date>
    <dc:language>en-US</dc:language>
    <meta:editing-cycles>1</meta:editing-cycles>
    <meta:editing-duration>PT0S</meta:editing-duration>
    <dc:title>dido:99_annexes:annex-b-terms-and-definitions:d:distributed_financial_system</dc:title>
  </office:meta>
</office:document-meta>
</file>