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isconnected_environment"/><text:bookmark-start text:name="__RefHeading___disconnected_environment_1"/><text:bookmark-start text:name="disconnected_environment"/>Disconnected Environment<text:bookmark-end text:name="__RefHeading___disconnected_environment_1"/><text:bookmark-end text:name="disconnected_environmen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Disconnected Environment operates without direct electronic communication with specified external systems, services, repositories, providers, or networks.</text:p>
      <text:p text:style-name="Text_20_body">The disconnection may result from security policy, mission requirements, infrastructure limitations, temporary loss of connectivity, operational design, or an intentionally maintained <text:a xlink:type="simple" xlink:href="https://wiki.didosolutions.com/dido/99_annexes/annex-b-terms-and-definitions/a/air_gap" text:style-name="Internet_20_link" text:visited-style-name="Visited_20_Internet_20_Link">Air Gap</text:a>.</text:p>
      <text:p text:style-name="Text_20_body">A Disconnected Environment relies on locally available software, dependencies, repositories, services, configuration information, and operational data. Controlled transfer processes supply new or updated material when the environment lacks direct access to its original source.</text:p>
      <text:p text:style-name="Text_20_body">An <text:a xlink:type="simple" xlink:href="https://wiki.didosolutions.com/dido/99_annexes/annex-b-terms-and-definitions/a/air_gapped_environment" text:style-name="Internet_20_link" text:visited-style-name="Visited_20_Internet_20_Link">Air-Gapped Environment</text:a> is a specialised Disconnected Environment separated from external systems by an intentionally maintained Air Gap.</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operating environment without direct electronic communication with specified external systems, services, repositories, providers, or networks</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networking, cybersecurity, defense, remote-operations, and infrastructure usage and specialised for the Crucible architecture and operational model.</text:p>
      <text:h text:style-name="Heading_20_2" text:outline-level="2"><text:bookmark-start text:name="__RefHeading___note_5"/><text:bookmark-start text:name="note"/>Note<text:bookmark-end text:name="__RefHeading___note_5"/><text:bookmark-end text:name="note"/></text:h>
      <text:p text:style-name="Text_20_body">A Disconnected Environment may retain internal network connectivity among its components.</text:p>
      <text:p text:style-name="Text_20_body">Disconnection may apply to all external systems or only to specified networks, services, or repositories. The applicable boundary determines the meaning of the term in a particular context.</text:p>
      <text:h text:style-name="Heading_20_2" text:outline-level="2"><text:bookmark-start text:name="__RefHeading___example_6"/><text:bookmark-start text:name="example"/>Example<text:bookmark-end text:name="__RefHeading___example_6"/><text:bookmark-end text:name="example"/></text:h>
      <text:p text:style-name="Text_20_body">A remote installation operates without access to external package repositories or cloud services. Personnel import approved dependency bundles and infrastructure definitions so the installation can rebuild and update its systems locall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6:46</meta:creation-date>
    <dc:creator>Generated</dc:creator>
    <dc:date>2026-08-23T22::16:46</dc:date>
    <dc:language>en-US</dc:language>
    <meta:editing-cycles>1</meta:editing-cycles>
    <meta:editing-duration>PT0S</meta:editing-duration>
    <dc:title>dido:99_annexes:annex-b-terms-and-definitions:d:disconnected_environment</dc:title>
  </office:meta>
</office:document-meta>
</file>