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isa"/><text:bookmark-start text:name="__RefHeading___defense_information_systems_agency_disa_1"/><text:bookmark-start text:name="defense_information_systems_agency_disa"/>Defense Information Systems Agency (DISA)<text:bookmark-end text:name="__RefHeading___defense_information_systems_agency_disa_1"/><text:bookmark-end text:name="defense_information_systems_agency_disa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Defense Information Systems Agency is an agency of the United States Department of Defense that provides information technology, communications, cybersecurity, and related support capabilities for Department of Defense missions.</text:p>
      <text:p text:style-name="Text_20_body">Within Crucible documentation, DISA is particularly relevant as the issuing organization for <text:a xlink:type="simple" xlink:href="https://wiki.didosolutions.com/dido/99_annexes/annex-b-terms-and-definitions/s/stig" text:style-name="Internet_20_link" text:visited-style-name="Visited_20_Internet_20_Link">Security Technical Implementation Guides (STIGs)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n agency of the United States Department of Defense responsible for providing and supporting information technology, communications, cybersecurity, and related capabilities for Department of Defense mission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United States Department of Defense, Defense Information Systems Agenc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acronym <text:span text:style-name="Strong_20_Emphasis">DISA</text:span> identifies the Defense Information Systems Agency.</text:p>
      <text:p text:style-name="Text_20_body">DISA publishes <text:a xlink:type="simple" xlink:href="https://wiki.didosolutions.com/dido/99_annexes/annex-b-terms-and-definitions/s/stig" text:style-name="Internet_20_link" text:visited-style-name="Visited_20_Internet_20_Link">Security Technical Implementation Guides (STIGs)</text:a> used to establish security configuration requirements and assessment criteria for specified technologi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Compliance Baseline can represent requirements derived from a DISA Security Technical Implementation Guid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1:41</meta:creation-date>
    <dc:creator>Generated</dc:creator>
    <dc:date>2026-08-22T16::11:41</dc:date>
    <dc:language>en-US</dc:language>
    <meta:editing-cycles>1</meta:editing-cycles>
    <meta:editing-duration>PT0S</meta:editing-duration>
    <dc:title>dido:99_annexes:annex-b-terms-and-definitions:d:disa</dc:title>
  </office:meta>
</office:document-meta>
</file>