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d:digital_twin"/><text:bookmark-start text:name="__RefHeading___digital_twin_1"/><text:bookmark-start text:name="digital_twin"/>Digital Twin<text:bookmark-end text:name="__RefHeading___digital_twin_1"/><text:bookmark-end text:name="digital_twi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Digital Twin provides a digital representation of a referent whose relevant state, behavior, configuration, and lifecycle characteristics are represented through controlled data.</text:p>
      <text:p text:style-name="Text_20_body">The referent may be a physical asset, software component, process, system, or other identifiable subject. The relationship between the referent and its Digital Twin may support observation, simulation, comparison, prediction, synchronization, or controlled interaction.</text:p>
      <text:p text:style-name="Text_20_body">The DIDO Reference Architecture describes a Digital Twin in terms of a real-world item, a software representation, and the data linking the two. It also identifies simulation, predictive modeling, state monitoring, and response to observed state as Digital Twin uses. :contentReference[oaicite:1]{index=1}</text:p>
      <text:p text:style-name="Text_20_body">Within DIDO Solutions architectures, the concept is applied more generally to permit the referent to be physical, virtual, logical, or software-defined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*a digital representation of an identifiable referent whose applicable state, behavior, configuration, or lifecycle characteristics are related to the referent through controlled data*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a xlink:type="simple" xlink:href="https://www.omgwiki.org/dido/doku.php?id=dido:public:ra:xapend:xapend.a_glossary:d:digital_twin" text:style-name="Internet_20_link" text:visited-style-name="Visited_20_Internet_20_Link">DIDO Reference Architecture — Digital Twin</text:a>
      <text:p text:style-name="Text_20_body">DIDO Solutions normalization of the DIDO Reference Architecture concept for physical, virtual, logical, and software-defined referents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Digital Twin does not require every characteristic of the referent to be represented. The applicable purpose, requirements, or configuration determine which characteristics participate in the twin relationship.</text:p>
      <text:p text:style-name="Text_20_body">A Digital Twin also does not imply bidirectional control. Observation, synchronization, simulation, and control are separate capabilities and require explicit architectural treatmen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Digital Twin of a deployed service may represent the service's configuration, operational state, observed inputs and outputs, resource conditions, and selected behavior for comparison with expected or simulated behavior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06:49</meta:creation-date>
    <dc:creator>Generated</dc:creator>
    <dc:date>2026-08-24T04::06:49</dc:date>
    <dc:language>en-US</dc:language>
    <meta:editing-cycles>1</meta:editing-cycles>
    <meta:editing-duration>PT0S</meta:editing-duration>
    <dc:title>dido:99_annexes:annex-b-terms-and-definitions:d:digital_twin</dc:title>
  </office:meta>
</office:document-meta>
</file>