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gital_signature_verification"/><text:bookmark-start text:name="__RefHeading___digital_signature_verification_1"/><text:bookmark-start text:name="digital_signature_verification"/>Digital Signature Verification<text:bookmark-end text:name="__RefHeading___digital_signature_verification_1"/><text:bookmark-end text:name="digital_signature_verific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igital Signature Verification evaluates a <text:a xlink:type="simple" xlink:href="https://wiki.didosolutions.com/dido/99_annexes/annex-b-terms-and-definitions/d/digital_signature" text:style-name="Internet_20_link" text:visited-style-name="Visited_20_Internet_20_Link">Digital Signature</text:a> against an identified digital representation using the applicable verification key and verification conditions.</text:p>
      <text:p text:style-name="Text_20_body">The evaluation determines whether the Digital Signature is valid for the evaluated representation under those conditions.</text:p>
      <text:p text:style-name="Text_20_body">Digital Signature Verification may evaluate:</text:p>
      <text:p text:style-name="Text_20_body">Whether the Digital Signature corresponds to the evaluated representationWhether the evaluated representation changed after signingWhether the verification key corresponds to the signing keyWhether the signing identity satisfies applicable trust conditionsWhether the signing key or credential remains acceptable under applicable policyDigital Signature Verification differs from content comparison:</text:p>
      <text:p text:style-name="Text_20_body">Content comparison determines whether two representations are equal or differentDigital Signature Verification evaluates a cryptographic relationship among a representation, a Digital Signature, and a verification keyDigital Signature Verification also differs from compliance assessment:</text:p>
      <text:p text:style-name="Text_20_body">Digital Signature Verification evaluates the validity of a Digital SignatureCompliance assessment evaluates a subject against identified compli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verification process that evaluates a digital signature against an identified digital representation using the applicable verification key and verification condition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 successful Digital Signature Verification does not by itself establish that the evaluated subject is:</text:p>
      <text:p text:style-name="Text_20_body">ApprovedCorrectCompliantFree from vulnerabilitiesAuthorized for deploymentSuitable for a specified purposeThe verification result should identify:</text:p>
      <text:p text:style-name="Text_20_body">The evaluated representationThe evaluated Digital SignatureThe applicable verification keyThe applicable verification conditionsThe verification result</text:p>
      <text:h text:style-name="Heading_20_2" text:outline-level="2"><text:bookmark-start text:name="__RefHeading___example_6"/><text:bookmark-start text:name="example"/>Example<text:bookmark-end text:name="__RefHeading___example_6"/><text:bookmark-end text:name="example"/></text:h>
      <text:p text:style-name="Text_20_body">Crucible performs Digital Signature Verification by evaluating the Digital Signature associated with a Machine Image against the Machine Image content digest and the applicable verification ke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14</meta:creation-date>
    <dc:creator>Generated</dc:creator>
    <dc:date>2026-08-22T15::19:14</dc:date>
    <dc:language>en-US</dc:language>
    <meta:editing-cycles>1</meta:editing-cycles>
    <meta:editing-duration>PT0S</meta:editing-duration>
    <dc:title>dido:99_annexes:annex-b-terms-and-definitions:d:digital_signature_verification</dc:title>
  </office:meta>
</office:document-meta>
</file>