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igital_signature"/><text:bookmark-start text:name="__RefHeading___digital_signature_1"/><text:bookmark-start text:name="digital_signature"/>Digital Signature<text:bookmark-end text:name="__RefHeading___digital_signature_1"/><text:bookmark-end text:name="digital_signature"/></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Digital Signature is a cryptographic value generated for an identified digital representation using a signing key.</text:p>
      <text:p text:style-name="Text_20_body">A corresponding verification process evaluates the Digital Signature using the applicable verification key and verification conditions.</text:p>
      <text:p text:style-name="Text_20_body">A Digital Signature may be generated for:</text:p>
      <text:p text:style-name="Text_20_body">An <text:a xlink:type="simple" xlink:href="https://wiki.didosolutions.com/dido/99_annexes/annex-b-terms-and-definitions/a/artifact" text:style-name="Internet_20_link" text:visited-style-name="Visited_20_Internet_20_Link">Artifact</text:a>An <text:a xlink:type="simple" xlink:href="https://wiki.didosolutions.com/dido/99_annexes/annex-b-terms-and-definitions/i/image" text:style-name="Internet_20_link" text:visited-style-name="Visited_20_Internet_20_Link">Image</text:a>A content digestA documentA messageA data setA software packageA metadata recordA Digital Signature may contribute to evaluation of:</text:p>
      <text:p text:style-name="Text_20_body">Whether the signed representation changed after signingWhether the signature corresponds to the signed representationWhether the signature was generated using the signing key associated with an identified signing identityA Digital Signature differs from a content digest:</text:p>
      <text:p text:style-name="Text_20_body">A content digest represents content through the output of a digest algorithmA Digital Signature applies a cryptographic signing operation to an identified representation, which may include a content digestA Digital Signature differs from an electronic signature:</text:p>
      <text:p text:style-name="Text_20_body">A Digital Signature uses cryptographic operations to associate a signed representation with a signing keyAn electronic signature is a broader concept that may use cryptographic or noncryptographic mechanism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ryptographic value generated for an identified digital representation using a signing key and evaluable using a corresponding verification key</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 valid Digital Signature does not by itself establish that the signed subject is:</text:p>
      <text:p text:style-name="Text_20_body">ApprovedCorrectCompliantFree from vulnerabilitiesAuthorized for deploymentSuitable for a specified purposeA Digital Signature also does not establish the trustworthiness of the signing identity unless the applicable trust conditions establish that relationship.</text:p>
      <text:p text:style-name="Text_20_body">The term does not prescribe a particular cryptographic algorithm, certificate mechanism, key-management system, signature format, or trust model.</text:p>
      <text:h text:style-name="Heading_20_2" text:outline-level="2"><text:bookmark-start text:name="__RefHeading___example_6"/><text:bookmark-start text:name="example"/>Example<text:bookmark-end text:name="__RefHeading___example_6"/><text:bookmark-end text:name="example"/></text:h>
      <text:p text:style-name="Text_20_body">Crucible generates a Digital Signature for the content digest of an Image and associates the Digital Signature with the Image identifier and signing ident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25:18</meta:creation-date>
    <dc:creator>Generated</dc:creator>
    <dc:date>2026-08-24T01::25:18</dc:date>
    <dc:language>en-US</dc:language>
    <meta:editing-cycles>1</meta:editing-cycles>
    <meta:editing-duration>PT0S</meta:editing-duration>
    <dc:title>dido:99_annexes:annex-b-terms-and-definitions:d:digital_signature</dc:title>
  </office:meta>
</office:document-meta>
</file>