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ido-te"/><text:bookmark-start text:name="__RefHeading___distributed_immutable_data_object_test_environment_dido-te_1"/><text:bookmark-start text:name="distributed_immutable_data_object_test_environment_dido-te"/>Distributed Immutable Data Object Test Environment (DIDO-TE)<text:bookmark-end text:name="__RefHeading___distributed_immutable_data_object_test_environment_dido-te_1"/><text:bookmark-end text:name="distributed_immutable_data_object_test_environment_dido-t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Distributed Immutable Data Object Test Environment (DIDO-TE) is a governed testing system for evaluating <text:a xlink:type="simple" xlink:href="https://wiki.didosolutions.com/dido/99_annexes/annex-b-terms-and-definitions/d/dido" text:style-name="Internet_20_link" text:visited-style-name="Visited_20_Internet_20_Link">Distributed Immutable Data Objects (DIDOs)</text:a> and the <text:a xlink:type="simple" xlink:href="https://wiki.didosolutions.com/dido/99_annexes/annex-b-terms-and-definitions/d/distributed_system" text:style-name="Internet_20_link" text:visited-style-name="Visited_20_Internet_20_Link">Distributed Systems</text:a> that maintain them.</text:p>
      <text:p text:style-name="Text_20_body">DIDO-TE manages controlled <text:a xlink:type="simple" xlink:href="https://wiki.didosolutions.com/dido/99_annexes/annex-b-terms-and-definitions/t/test_environment" text:style-name="Internet_20_link" text:visited-style-name="Visited_20_Internet_20_Link">Test Environments</text:a> containing the Nodes, resources, configurations, communication facilities, execution facilities, observation facilities, and Evidence facilities required by applicable Test Definitions.</text:p>
      <text:p text:style-name="Text_20_body">DIDO-TE supports the controlled execution of tests involving:</text:p>
      <text:p text:style-name="Text_20_body">DIDO PlatformsDIDO implementationsDIDO NodesNode SetsState-agreement mechanismsDistributed transactionsDIDO statesState transitionsCommunication mechanismsNetwork topologiesDeployment TargetsSecurity configurationsOperational configurationsApplication workloadsDIDO-TE separates testing concepts from the technologies used to realize them. A DIDO-TE implementation can evaluate different DIDO Platforms, Node implementations, Deployment Platforms, and communication technologies without redefining the governing testing concepts.</text:p>
      <text:p text:style-name="Text_20_body">DIDO-TE can establish a Validated Reference Configuration, execute a Test Definition against that configuration, and preserve the resulting Test Results as Baseline Results.</text:p>
      <text:p text:style-name="Text_20_body">After an evaluator introduces a controlled change, DIDO-TE can repeat the applicable test, compare the resulting DIDO states and Test Results with the Baseline Results, identify Differences, and preserve the Evidence required for a Validation Decision.</text:p>
      <text:p text:style-name="Text_20_body">DIDO-TE supports testing in:</text:p>
      <text:p text:style-name="Text_20_body">Physical environmentsVirtual environmentsContainerized environmentsCloud environmentsOn-premises environmentsGeographically distributed environments<text:a xlink:type="simple" xlink:href="https://wiki.didosolutions.com/dido/99_annexes/annex-b-terms-and-definitions/c/connected_environment" text:style-name="Internet_20_link" text:visited-style-name="Visited_20_Internet_20_Link">Connected Environments</text:a><text:a xlink:type="simple" xlink:href="https://wiki.didosolutions.com/dido/99_annexes/annex-b-terms-and-definitions/d/disconnected_environment" text:style-name="Internet_20_link" text:visited-style-name="Visited_20_Internet_20_Link">Disconnected Environments</text:a><text:a xlink:type="simple" xlink:href="https://wiki.didosolutions.com/dido/99_annexes/annex-b-terms-and-definitions/a/air-gapped_environment" text:style-name="Internet_20_link" text:visited-style-name="Visited_20_Internet_20_Link">Air-Gapped Environments</text:a>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governed testing system comprising controlled Test Environments and supporting facilities for the reproducible evaluation and validation of DIDOs and DIDO system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:</text:p>
      <text:a xlink:type="simple" xlink:href="https://www.omgwiki.org/dido/doku.php?id=dido:public:te" text:style-name="Internet_20_link" text:visited-style-name="Visited_20_Internet_20_Link">DIDO Test Environment System Description, Version 0.2</text:a>
      <text:a xlink:type="simple" xlink:href="https://www.omgwiki.org/dido/doku.php?id=dido:public:ra" text:style-name="Internet_20_link" text:visited-style-name="Visited_20_Internet_20_Link">DIDO Reference Architecture</text:a>
      <text:a xlink:type="simple" xlink:href="https://wiki.didosolutions.com/dido/99_annexes/annex-b-terms-and-definitions/d/dido" text:style-name="Internet_20_link" text:visited-style-name="Visited_20_Internet_20_Link">Distributed Immutable Data Object (DIDO)</text:a>
      <text:a xlink:type="simple" xlink:href="https://wiki.didosolutions.com/dido/99_annexes/annex-b-terms-and-definitions/t/test_environment" text:style-name="Internet_20_link" text:visited-style-name="Visited_20_Internet_20_Link">Test Environment</text:a>
      <text:p text:style-name="Text_20_body">United States Patent Application Publication US 2022/0237111 A1, Distributed Immutable Data Object TestingUnited States Patent US 12,086,057 B2, Distributed Immutable Data Object TestingDIDO-TE draft Requirements RegisterDIDO-TE Broad Agency Announcement and supporting proposal materialThe definition generalizes the earlier secure and isolated virtual-node sandbox concept to include governance, reproducibility, baseline generation, comparison, validation, and Evidence while remaining independent of a particular implementation technology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DIDO-TE is the acronym for <text:span text:style-name="Strong_20_Emphasis">Distributed Immutable Data Object Test Environment</text:span>.</text:p>
      <text:p text:style-name="Text_20_body">DIDO-TE identifies the governed testing system. A <text:a xlink:type="simple" xlink:href="https://wiki.didosolutions.com/dido/99_annexes/annex-b-terms-and-definitions/t/test_environment" text:style-name="Internet_20_link" text:visited-style-name="Visited_20_Internet_20_Link">Test Environment</text:a> identifies a configured context within which DIDO-TE executes a particular test or related group of tests.</text:p>
      <text:p text:style-name="Text_20_body">One DIDO-TE implementation can manage multiple Test Environments.</text:p>
      <text:p text:style-name="Text_20_body">DIDO-TE is not a DIDO Platform. DIDO-TE can evaluate one or more DIDO Platforms.</text:p>
      <text:p text:style-name="Text_20_body">DIDO-TE is not itself a DIDO. DIDO-TE creates, submits, observes, records, compares, and validates transactions, states, and results involving DIDOs.</text:p>
      <text:p text:style-name="Text_20_body">DIDO-TE is not limited to virtual Nodes. A DIDO-TE Test Environment can include physical, virtual, containerized, simulated, emulated, and externally operated Nodes when the applicable Test Definition permits them.</text:p>
      <text:p text:style-name="Text_20_body">DIDO-TE does not prescribe a particular:</text:p>
      <text:p text:style-name="Text_20_body">DIDO PlatformState-agreement mechanismDeployment PlatformDeployment TargetVirtualization technologyContainer technologyCloud providerNetwork protocolTest execution technologyEvidence representationComparison mechanismValidation mechanismDIDO-TE can integrate with <text:a xlink:type="simple" xlink:href="https://wiki.didosolutions.com/dido/99_annexes/annex-b-terms-and-definitions/c/crucible" text:style-name="Internet_20_link" text:visited-style-name="Visited_20_Internet_20_Link">Crucible</text:a> for infrastructure and Deployment operations. The integration does not make Crucible part of the DIDO-TE defini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DIDO-TE creates a controlled <text:a xlink:type="simple" xlink:href="https://wiki.didosolutions.com/dido/99_annexes/annex-b-terms-and-definitions/t/test_environment" text:style-name="Internet_20_link" text:visited-style-name="Visited_20_Internet_20_Link">Test Environment</text:a> containing a validated set of DIDO Nodes.</text:p>
      <text:p text:style-name="Text_20_body">DIDO-TE executes a defined set of transactions and preserves the resulting DIDO states and Test Results as Baseline Results.</text:p>
      <text:p text:style-name="Text_20_body">An evaluator replaces one Node with a changed implementation and repeats the same test under the applicable controlled conditions.</text:p>
      <text:p text:style-name="Text_20_body">DIDO-TE compares the resulting DIDO states and Test Results with the Baseline Results. DIDO-TE preserves the comparison, detected Differences, execution context, and supporting Evidence for a Validation Decis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7:06</meta:creation-date>
    <dc:creator>Generated</dc:creator>
    <dc:date>2026-08-22T17::07:06</dc:date>
    <dc:language>en-US</dc:language>
    <meta:editing-cycles>1</meta:editing-cycles>
    <meta:editing-duration>PT0S</meta:editing-duration>
    <dc:title>dido:99_annexes:annex-b-terms-and-definitions:d:dido-te</dc:title>
  </office:meta>
</office:document-meta>
</file>