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vsecops"/><text:bookmark-start text:name="__RefHeading___development_security_and_operations_devsecops_1"/><text:bookmark-start text:name="development_security_and_operations_devsecops"/>Development, Security, and Operations (DevSecOps)<text:bookmark-end text:name="__RefHeading___development_security_and_operations_devsecops_1"/><text:bookmark-end text:name="development_security_and_operations_devsecop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evelopment, Security, and Operations (DevSecOps) integrates security practices, responsibilities, and evidence-producing activities throughout <text:a xlink:type="simple" xlink:href="https://wiki.didosolutions.com/dido/99_annexes/annex-b-terms-and-definitions/d/devops" text:style-name="Internet_20_link" text:visited-style-name="Visited_20_Internet_20_Link">Development and Operations (DevOps)</text:a> workflows.</text:p>
      <text:p text:style-name="Text_20_body">DevSecOps treats security as a continuous lifecycle responsibility rather than as a separate review performed only after development or immediately before deployment.</text:p>
      <text:p text:style-name="Text_20_body">DevSecOps commonly integrates security activities into:</text:p>
      <text:p text:style-name="Text_20_body">Requirements definitionArchitecture and designSource-code managementDependency managementBuild operationsArtifact creationAutomated testingConfiguration evaluationVulnerability analysisCompliance evaluationDeploymentRuntime monitoringIncident responseMaintenanceRetirementDevSecOps workflows can generate and preserve:</text:p>
      <text:p text:style-name="Text_20_body">Test resultsCompliance FindingsVulnerability findingsSoftware Bills of MaterialsDigital SignaturesAttestationsProvenanceTraceabilityCompliance EvidenceDeployment recordsValidation resultsWithin Crucible documentation, DevSecOps provides the lifecycle context for automated build, security evaluation, compliance assessment, controlled deployment, validation, Evidence generation, and transfer into Connected or Disconnected Environ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pproach that integrates security practices, responsibilities, controls, and evidence-producing activities throughout development and operational workflow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National Institute of Standards and Technology Special Publication 800-204CNational Institute of Standards and Technology Special Publication 800-204DNational Institute of Standards and Technology Special Publication 800-215National Institute of Standards and Technology Cybersecurity Practice Guide 1800-44</text:p>
      <text:h text:style-name="Heading_20_2" text:outline-level="2"><text:bookmark-start text:name="__RefHeading___note_5"/><text:bookmark-start text:name="note"/>Note<text:bookmark-end text:name="__RefHeading___note_5"/><text:bookmark-end text:name="note"/></text:h>
      <text:p text:style-name="Text_20_body">The term <text:span text:style-name="Strong_20_Emphasis">DevSecOps</text:span> combines <text:span text:style-name="Strong_20_Emphasis">Development</text:span>, <text:span text:style-name="Strong_20_Emphasis">Security</text:span>, and <text:span text:style-name="Strong_20_Emphasis">Operations</text:span>.</text:p>
      <text:p text:style-name="Text_20_body">DevSecOps extends <text:a xlink:type="simple" xlink:href="https://wiki.didosolutions.com/dido/99_annexes/annex-b-terms-and-definitions/d/devops" text:style-name="Internet_20_link" text:visited-style-name="Visited_20_Internet_20_Link">DevOps</text:a> by integrating security throughout the lifecycle rather than treating security as an isolated final-stage activity.</text:p>
      <text:p text:style-name="Text_20_body">DevSecOps does not mean that every security decision is fully automated. Responsible actors retain responsibility for activities such as risk acceptance, Security Control assessment, and <text:a xlink:type="simple" xlink:href="https://wiki.didosolutions.com/dido/99_annexes/annex-b-terms-and-definitions/a/ato" text:style-name="Internet_20_link" text:visited-style-name="Visited_20_Internet_20_Link">Authorization to Operate (ATO)</text:a> decisions.</text:p>
      <text:p text:style-name="Text_20_body">A CI/CD Pipeline can implement DevSecOps activities, but the existence of a pipeline alone does not establish DevSecOps. The workflow must integrate security activities, results, responsibilities, and feedback into development and operations.</text:p>
      <text:h text:style-name="Heading_20_2" text:outline-level="2"><text:bookmark-start text:name="__RefHeading___example_6"/><text:bookmark-start text:name="example"/>Example<text:bookmark-end text:name="__RefHeading___example_6"/><text:bookmark-end text:name="example"/></text:h>
      <text:p text:style-name="Text_20_body">A repository change initiates a CI/CD Pipeline that builds an Artifact, evaluates dependencies, performs security and compliance checks, records Compliance Findings, generates Provenance and Evidence, signs the resulting Artifact, deploys it to an authorized environment, and validates the deploy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8:22</meta:creation-date>
    <dc:creator>Generated</dc:creator>
    <dc:date>2026-08-23T22::58:22</dc:date>
    <dc:language>en-US</dc:language>
    <meta:editing-cycles>1</meta:editing-cycles>
    <meta:editing-duration>PT0S</meta:editing-duration>
    <dc:title>dido:99_annexes:annex-b-terms-and-definitions:d:devsecops</dc:title>
  </office:meta>
</office:document-meta>
</file>