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vops"/><text:bookmark-start text:name="__RefHeading___development_and_operations_devops_1"/><text:bookmark-start text:name="development_and_operations_devops"/>Development and Operations (DevOps)<text:bookmark-end text:name="__RefHeading___development_and_operations_devops_1"/><text:bookmark-end text:name="development_and_operations_devop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Development and Operations (DevOps) integrates software-development and operational activities into a coordinated lifecycle.</text:p>
      <text:p text:style-name="Text_20_body">DevOps reduces organizational and procedural separation between the people, processes, and technologies that develop, build, test, release, deploy, operate, and maintain software and systems.</text:p>
      <text:p text:style-name="Text_20_body">DevOps commonly uses:</text:p>
      <text:p text:style-name="Text_20_body">Shared repositoriesAutomated build processesAutomated testingContinuous IntegrationContinuous DeliveryContinuous DeploymentConfiguration managementInfrastructure as CodeGit-based workflowsGitOps practicesAutomated deploymentOperational monitoringRapid feedbackRepeatable workflowsWithin Crucible documentation, DevOps provides the broader lifecycle context for integrating repository changes, automated builds, deployments, validation activities, and operational feedback.</text:p>
      <text:p text:style-name="Text_20_body">DevOps does not by itself establish the security practices required throughout that lifecycle. <text:a xlink:type="simple" xlink:href="https://wiki.didosolutions.com/dido/99_annexes/annex-b-terms-and-definitions/d/devsecops" text:style-name="Internet_20_link" text:visited-style-name="Visited_20_Internet_20_Link">Development, Security, and Operations (DevSecOps)</text:a> explicitly integrates security into DevOps activiti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ordinated approach that integrates software-development and operational activities, processes, and responsibilities throughout the software or system lifecycl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p text:style-name="Text_20_body">National Institute of Standards and Technology Special Publication 800-204ANational Institute of Standards and Technology Special Publication 800-218National Institute of Standards and Technology Cybersecurity Practice Guide 1800-44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term <text:span text:style-name="Strong_20_Emphasis">DevOps</text:span> combines <text:span text:style-name="Strong_20_Emphasis">Development</text:span> and <text:span text:style-name="Strong_20_Emphasis">Operations</text:span>.</text:p>
      <text:p text:style-name="Text_20_body">DevOps is an organizational and engineering approach rather than a particular tool, product, deployment platform, or CI/CD implementation.</text:p>
      <text:p text:style-name="Text_20_body">Automation commonly enables DevOps practices, but automation alone does not establish DevOps. DevOps also requires coordination between development and operations and feedback across lifecycle activities.</text:p>
      <text:p text:style-name="Text_20_body">DevOps differs from <text:a xlink:type="simple" xlink:href="https://wiki.didosolutions.com/dido/99_annexes/annex-b-terms-and-definitions/d/devsecops" text:style-name="Internet_20_link" text:visited-style-name="Visited_20_Internet_20_Link">Development, Security, and Operations (DevSecOps)</text:a>. DevSecOps integrates security practices and responsibilities throughout the DevOps lifecyc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velopment team commits a configuration change to a Git repository. An automated pipeline builds the affected Artifact, performs tests, deploys it to a target environment, validates the deployment, and provides the resulting status to development and operations personne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1:05</meta:creation-date>
    <dc:creator>Generated</dc:creator>
    <dc:date>2026-08-24T02::01:05</dc:date>
    <dc:language>en-US</dc:language>
    <meta:editing-cycles>1</meta:editing-cycles>
    <meta:editing-duration>PT0S</meta:editing-duration>
    <dc:title>dido:99_annexes:annex-b-terms-and-definitions:d:devops</dc:title>
  </office:meta>
</office:document-meta>
</file>