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d:deterministic_execution"/><text:bookmark-start text:name="__RefHeading___deterministic_execution_1"/><text:bookmark-start text:name="deterministic_execution"/>Deterministic Execution<text:bookmark-end text:name="__RefHeading___deterministic_execution_1"/><text:bookmark-end text:name="deterministic_execut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Deterministic Execution is execution in which the same controlled inputs, initial conditions, rules, and processing sequence produce the same defined result or an equivalent result within specified tolerances.</text:p>
      <text:p text:style-name="Text_20_body">The controlled inputs may include source revisions, dependencies, configuration, tool versions, environment characteristics, credentials, provider capabilities, and execution parameters.</text:p>
      <text:p text:style-name="Text_20_body">Deterministic Execution reduces unintended variation by eliminating or controlling implicit defaults, mutable references, interactive choices, timing-dependent behavior, and unrecorded environmental influences.</text:p>
      <text:p text:style-name="Text_20_body">Within Crucible, <text:a xlink:type="simple" xlink:href="https://wiki.didosolutions.com/dido/99_annexes/annex-b-terms-and-definitions/v/version_pinning" text:style-name="Internet_20_link" text:visited-style-name="Visited_20_Internet_20_Link">Version Pinning</text:a>, a <text:a xlink:type="simple" xlink:href="https://wiki.didosolutions.com/dido/99_annexes/annex-b-terms-and-definitions/p/pull_lock" text:style-name="Internet_20_link" text:visited-style-name="Visited_20_Internet_20_Link">Pull Lock</text:a>, declarative inputs, structured logging, and non-interactive operation support Deterministic Execu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execution in which the same controlled inputs, initial conditions, rules, and processing sequence produce the same defined result or an equivalent result within specified toleranc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software engineering, reproducible-build, workflow automation, systems engineering, and computational-process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Deterministic Execution does not require every generated identifier, timestamp, network address, or provider-assigned value to remain identical. The applicable criteria determine which outputs must be identical and which may be equivalent.</text:p>
      <text:p text:style-name="Text_20_body">Deterministic Execution supports <text:a xlink:type="simple" xlink:href="https://wiki.didosolutions.com/dido/99_annexes/annex-b-terms-and-definitions/r/reproducibility" text:style-name="Internet_20_link" text:visited-style-name="Visited_20_Internet_20_Link">Reproducibility</text:a>, but Reproducibility may also require preservation of inputs, tools, environments, and evidence over tim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rucible Image Build uses the same pinned repositories, installation medium, package snapshot, tool versions, configuration, and execution rules to produce equivalent hardened Machine Images across repeated pipeline execu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33:04</meta:creation-date>
    <dc:creator>Generated</dc:creator>
    <dc:date>2026-08-23T21::33:04</dc:date>
    <dc:language>en-US</dc:language>
    <meta:editing-cycles>1</meta:editing-cycles>
    <meta:editing-duration>PT0S</meta:editing-duration>
    <dc:title>dido:99_annexes:annex-b-terms-and-definitions:d:deterministic_execution</dc:title>
  </office:meta>
</office:document-meta>
</file>