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eployment_validation"/><text:bookmark-start text:name="__RefHeading___deployment_validation_1"/><text:bookmark-start text:name="deployment_validation"/>Deployment Validation<text:bookmark-end text:name="__RefHeading___deployment_validation_1"/><text:bookmark-end text:name="deployment_validation"/></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eployment Validation evaluates a deployment result against identified <text:a xlink:type="simple" xlink:href="https://wiki.didosolutions.com/dido/99_annexes/annex-b-terms-and-definitions/a/acceptance_criteria" text:style-name="Internet_20_link" text:visited-style-name="Visited_20_Internet_20_Link">Acceptance Criteria</text:a> to determine whether the deployed subject satisfies the conditions established for its intended use.</text:p>
      <text:p text:style-name="Text_20_body">The deployed subject may include:</text:p>
      <text:p text:style-name="Text_20_body">An <text:a xlink:type="simple" xlink:href="https://wiki.didosolutions.com/dido/99_annexes/annex-b-terms-and-definitions/i/infrastructure_environment" text:style-name="Internet_20_link" text:visited-style-name="Visited_20_Internet_20_Link">Infrastructure Environment</text:a>A <text:a xlink:type="simple" xlink:href="https://wiki.didosolutions.com/dido/99_annexes/annex-b-terms-and-definitions/p/platform_deployment" text:style-name="Internet_20_link" text:visited-style-name="Visited_20_Internet_20_Link">Platform Deployment</text:a>An applicationA serviceA <text:a xlink:type="simple" xlink:href="https://wiki.didosolutions.com/dido/99_annexes/annex-b-terms-and-definitions/m/machine_image" text:style-name="Internet_20_link" text:visited-style-name="Visited_20_Internet_20_Link">Machine Image</text:a>A set of deployed componentsDeployment Validation may evaluate:</text:p>
      <text:p text:style-name="Text_20_body">Required resourcesInstalled componentsConfiguration valuesComponent relationshipsService availabilityConnectivitySecurity controlsOperational characteristicsApplicable <text:a xlink:type="simple" xlink:href="https://wiki.didosolutions.com/dido/99_annexes/annex-b-terms-and-definitions/b/baseline" text:style-name="Internet_20_link" text:visited-style-name="Visited_20_Internet_20_Link">Baseline</text:a> conformanceApplicable <text:a xlink:type="simple" xlink:href="https://wiki.didosolutions.com/dido/99_annexes/annex-b-terms-and-definitions/s/security_baseline" text:style-name="Internet_20_link" text:visited-style-name="Visited_20_Internet_20_Link">Security Baseline</text:a> conformanceRequired test resultsRequired <text:a xlink:type="simple" xlink:href="https://wiki.didosolutions.com/dido/99_annexes/annex-b-terms-and-definitions/e/evidence" text:style-name="Internet_20_link" text:visited-style-name="Visited_20_Internet_20_Link">Evidence</text:a>Deployment Validation differs from deployment:</text:p>
      <text:p text:style-name="Text_20_body">Deployment creates or modifies the deployed subjectDeployment Validation evaluates the resulting subject after or during deploymentDeployment Validation also differs from configuration validation:</text:p>
      <text:p text:style-name="Text_20_body">Configuration validation evaluates configuration information before or independently of deploymentDeployment Validation evaluates the state produced by a deploymentDeployment Validation may produce:</text:p>
      <text:p text:style-name="Text_20_body">A successful validation resultA failed validation resultOne or more <text:a xlink:type="simple" xlink:href="https://wiki.didosolutions.com/dido/99_annexes/annex-b-terms-and-definitions/c/compliance_finding" text:style-name="Internet_20_link" text:visited-style-name="Visited_20_Internet_20_Link">Compliance Findings</text:a>Evidence supporting an acceptance or rejection decis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validation that evaluates a deployment result against identified acceptance criteria to determine whether the deployed subject satisfies the conditions established for its intended use</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Deployment Validation should identify:</text:p>
      <text:p text:style-name="Text_20_body">The deployment being evaluatedThe deployed subjectThe applicable Deployment BaselineThe applicable Acceptance CriteriaThe validation methodThe observed stateThe validation resultsThe generated EvidenceDeployment Validation may occur:</text:p>
      <text:p text:style-name="Text_20_body">During deploymentImmediately after deploymentBefore activationBefore operational acceptanceAfter a deployment-related changeA successful Deployment Validation does not by itself authorize operational use unless the applicable governance process assigns that effect to the validation result.</text:p>
      <text:p text:style-name="Text_20_body">A failed Deployment Validation may initiate remediation, rollback, redeployment, or another defined response. Separate requirements govern those behaviors.</text:p>
      <text:p text:style-name="Text_20_body">The term does not prescribe a particular validation tool, test framework, deployment method, platform, or implementation technology.</text:p>
      <text:h text:style-name="Heading_20_2" text:outline-level="2"><text:bookmark-start text:name="__RefHeading___example_6"/><text:bookmark-start text:name="example"/>Example<text:bookmark-end text:name="__RefHeading___example_6"/><text:bookmark-end text:name="example"/></text:h>
      <text:p text:style-name="Text_20_body">After a Platform Deployment, Deployment Validation confirms that the required services are active, the expected network connections are available, the deployed configuration conforms to the applicable Security Baseline, and the resulting Infrastructure Environment satisfies its Acceptance Criteri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9:10</meta:creation-date>
    <dc:creator>Generated</dc:creator>
    <dc:date>2026-08-22T17::49:10</dc:date>
    <dc:language>en-US</dc:language>
    <meta:editing-cycles>1</meta:editing-cycles>
    <meta:editing-duration>PT0S</meta:editing-duration>
    <dc:title>dido:99_annexes:annex-b-terms-and-definitions:d:deployment_validation</dc:title>
  </office:meta>
</office:document-meta>
</file>