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d:deployment_target_catalog"/><text:bookmark-start text:name="__RefHeading___deployment_target_catalog_1"/><text:bookmark-start text:name="deployment_target_catalog"/>Deployment Target Catalog<text:bookmark-end text:name="__RefHeading___deployment_target_catalog_1"/><text:bookmark-end text:name="deployment_target_catalog"/></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Deployment Target <text:a xlink:type="simple" xlink:href="https://wiki.didosolutions.com/dido/99_annexes/annex-b-terms-and-definitions/c/catalog_entry" text:style-name="Internet_20_link" text:visited-style-name="Visited_20_Internet_20_Link">Catalog</text:a> is a controlled collection of records describing the <text:a xlink:type="simple" xlink:href="https://wiki.didosolutions.com/dido/99_annexes/annex-b-terms-and-definitions/d/deployment_target" text:style-name="Internet_20_link" text:visited-style-name="Visited_20_Internet_20_Link">Deployment Targets</text:a> available for <text:a xlink:type="simple" xlink:href="https://wiki.didosolutions.com/dido/99_annexes/annex-b-terms-and-definitions/d/deployment" text:style-name="Internet_20_link" text:visited-style-name="Visited_20_Internet_20_Link">Deployment</text:a>.</text:p>
      <text:p text:style-name="Text_20_body">Each catalog record identifies one concrete Deployment Target and the information required to determine whether the Deployment Target can receive a proposed Deployment.</text:p>
      <text:p text:style-name="Text_20_body">A Deployment Target Catalog distinguishes:</text:p>
      <text:p text:style-name="Text_20_body">A general <text:a xlink:type="simple" xlink:href="https://wiki.didosolutions.com/dido/99_annexes/annex-b-terms-and-definitions/d/deployment_platform" text:style-name="Internet_20_link" text:visited-style-name="Visited_20_Internet_20_Link">Deployment Platform</text:a> from a specific configured Deployment TargetA Deployment Target from the <text:a xlink:type="simple" xlink:href="https://wiki.didosolutions.com/dido/99_annexes/annex-b-terms-and-definitions/i/infrastructure_environment" text:style-name="Internet_20_link" text:visited-style-name="Visited_20_Internet_20_Link">Infrastructure Environment</text:a> deployed to itThe capabilities offered by a Deployment Target from the requirements expressed by a <text:a xlink:type="simple" xlink:href="https://wiki.didosolutions.com/dido/99_annexes/annex-b-terms-and-definitions/d/deployment_description" text:style-name="Internet_20_link" text:visited-style-name="Visited_20_Internet_20_Link">Deployment Description</text:a>Authorized Deployment Targets from unavailable, unapproved, suspended, or retired Deployment TargetsA Deployment Target Catalog can contain Deployment Targets based on:</text:p>
      <text:a xlink:type="simple" xlink:href="https://wiki.didosolutions.com/dido/99_annexes/annex-b-terms-and-definitions/a/aws" text:style-name="Internet_20_link" text:visited-style-name="Visited_20_Internet_20_Link">Amazon Web Services (AWS)</text:a>
      <text:a xlink:type="simple" xlink:href="https://wiki.didosolutions.com/dido/99_annexes/annex-b-terms-and-definitions/m/microsoft_azure" text:style-name="Internet_20_link" text:visited-style-name="Visited_20_Internet_20_Link">Microsoft Azure</text:a>
      <text:a xlink:type="simple" xlink:href="https://wiki.didosolutions.com/dido/99_annexes/annex-b-terms-and-definitions/g/google_cloud_platform" text:style-name="Internet_20_link" text:visited-style-name="Visited_20_Internet_20_Link">Google Cloud Platform</text:a>
      <text:a xlink:type="simple" xlink:href="https://wiki.didosolutions.com/dido/99_annexes/annex-b-terms-and-definitions/v/vmware_vsphere" text:style-name="Internet_20_link" text:visited-style-name="Visited_20_Internet_20_Link">VMware vSphere</text:a>
      <text:a xlink:type="simple" xlink:href="https://wiki.didosolutions.com/dido/99_annexes/annex-b-terms-and-definitions/r/openshift" text:style-name="Internet_20_link" text:visited-style-name="Visited_20_Internet_20_Link">Red Hat OpenShift Container Platform</text:a>
      <text:a xlink:type="simple" xlink:href="https://wiki.didosolutions.com/dido/99_annexes/annex-b-terms-and-definitions/b/bare-metal_infrastructure" text:style-name="Internet_20_link" text:visited-style-name="Visited_20_Internet_20_Link">Bare-Metal Infrastructure</text:a>
      <text:p text:style-name="Text_20_body">A catalog can include Deployment Targets operating in a:</text:p>
      <text:a xlink:type="simple" xlink:href="https://wiki.didosolutions.com/dido/99_annexes/annex-b-terms-and-definitions/c/connected_environment" text:style-name="Internet_20_link" text:visited-style-name="Visited_20_Internet_20_Link">Connected Environment</text:a>
      <text:a xlink:type="simple" xlink:href="https://wiki.didosolutions.com/dido/99_annexes/annex-b-terms-and-definitions/d/disconnected_environment" text:style-name="Internet_20_link" text:visited-style-name="Visited_20_Internet_20_Link">Disconnected Environment</text:a>
      <text:a xlink:type="simple" xlink:href="https://wiki.didosolutions.com/dido/99_annexes/annex-b-terms-and-definitions/a/air-gapped_environment" text:style-name="Internet_20_link" text:visited-style-name="Visited_20_Internet_20_Link">Air-Gapped Environment</text:a>
      <text:p text:style-name="Text_20_body">Each Deployment Target record can identify:</text:p>
      <text:p text:style-name="Text_20_body">A unique Deployment Target identifierA human-readable nameA descriptionThe <text:a xlink:type="simple" xlink:href="https://wiki.didosolutions.com/dido/99_annexes/annex-b-terms-and-definitions/d/deployment_platform" text:style-name="Internet_20_link" text:visited-style-name="Visited_20_Internet_20_Link">Deployment Platform</text:a>The Cloud Provider, platform operator, or infrastructure operatorThe Provider Implementation or Provider PluginThe account, tenant, subscription, project, cluster, site, or organizational boundaryThe geographic region, availability zone, facility, or physical locationThe network boundaryThe compute-resource boundaryThe storage-resource boundaryThe operational environmentThe connectivity classificationThe security classificationThe compliance profileThe supported processor architecturesThe supported operating systemsThe supported <text:a xlink:type="simple" xlink:href="https://wiki.didosolutions.com/dido/99_annexes/annex-b-terms-and-definitions/m/machine_image" text:style-name="Internet_20_link" text:visited-style-name="Visited_20_Internet_20_Link">Machine Images</text:a>The supported <text:a xlink:type="simple" xlink:href="https://wiki.didosolutions.com/dido/99_annexes/annex-b-terms-and-definitions/i/infrastructure_baseline" text:style-name="Internet_20_link" text:visited-style-name="Visited_20_Internet_20_Link">Infrastructure Baselines</text:a>The supported <text:a xlink:type="simple" xlink:href="https://wiki.didosolutions.com/dido/99_annexes/annex-b-terms-and-definitions/d/deployment_operation" text:style-name="Internet_20_link" text:visited-style-name="Visited_20_Internet_20_Link">Deployment Operations</text:a>The supported <text:a xlink:type="simple" xlink:href="https://wiki.didosolutions.com/dido/99_annexes/annex-b-terms-and-definitions/d/deployment_validation" text:style-name="Internet_20_link" text:visited-style-name="Visited_20_Internet_20_Link">Deployment Validation</text:a> capabilitiesThe supported <text:a xlink:type="simple" xlink:href="https://wiki.didosolutions.com/dido/99_annexes/annex-b-terms-and-definitions/d/deployment_rollback" text:style-name="Internet_20_link" text:visited-style-name="Visited_20_Internet_20_Link">Deployment Rollback</text:a> capabilitiesThe authorized <text:a xlink:type="simple" xlink:href="https://wiki.didosolutions.com/dido/99_annexes/annex-b-terms-and-definitions/d/dependency_store" text:style-name="Internet_20_link" text:visited-style-name="Visited_20_Internet_20_Link">Dependency Stores</text:a>The authorized Artifact repositoriesThe authorized external resourcesThe credential or authorization referenceThe responsible owner or authorityThe approval statusThe availability statusThe lifecycle statusThe effective dateThe review or expiration dateThe associated <text:a xlink:type="simple" xlink:href="https://wiki.didosolutions.com/dido/99_annexes/annex-b-terms-and-definitions/p/provenance" text:style-name="Internet_20_link" text:visited-style-name="Visited_20_Internet_20_Link">Provenance</text:a>The associated <text:a xlink:type="simple" xlink:href="https://wiki.didosolutions.com/dido/99_annexes/annex-b-terms-and-definitions/t/traceability" text:style-name="Internet_20_link" text:visited-style-name="Visited_20_Internet_20_Link">Traceability</text:a><text:a xlink:type="simple" xlink:href="https://wiki.didosolutions.com/dido/99_annexes/annex-b-terms-and-definitions/c/crucible" text:style-name="Internet_20_link" text:visited-style-name="Visited_20_Internet_20_Link">Crucible</text:a> can compare the requirements contained in a Deployment Description with the capabilities, constraints, authorization, and status recorded for each Deployment Target.</text:p>
      <text:p text:style-name="Text_20_body">The catalog provides controlled information for Deployment Target discovery and selection. The catalog does not itself perform a Deployment.</text:p>
      <text:h text:style-name="Heading_20_2" text:outline-level="2"><text:bookmark-start text:name="__RefHeading___definition_3"/><text:bookmark-start text:name="definition"/>Definition<text:bookmark-end text:name="__RefHeading___definition_3"/><text:bookmark-end text:name="definition"/></text:h>
      <text:p text:style-name="Text_20_body">*controlled collection of records that identify and describe Deployment Targets available for Deployment*</text:p>
      <text:h text:style-name="Heading_20_2" text:outline-level="2"><text:bookmark-start text:name="__RefHeading___source_4"/><text:bookmark-start text:name="source"/>Source<text:bookmark-end text:name="__RefHeading___source_4"/><text:bookmark-end text:name="source"/></text:h>
      <text:p text:style-name="Text_20_body">Dido Solutions, Crucible architecture and requirements terminology<text:a xlink:type="simple" xlink:href="https://wiki.didosolutions.com/dido/99_annexes/annex-b-terms-and-definitions/d/deployment" text:style-name="Internet_20_link" text:visited-style-name="Visited_20_Internet_20_Link">Deployment</text:a><text:a xlink:type="simple" xlink:href="https://wiki.didosolutions.com/dido/99_annexes/annex-b-terms-and-definitions/d/deployment_description" text:style-name="Internet_20_link" text:visited-style-name="Visited_20_Internet_20_Link">Deployment Description</text:a><text:a xlink:type="simple" xlink:href="https://wiki.didosolutions.com/dido/99_annexes/annex-b-terms-and-definitions/d/deployment_platform" text:style-name="Internet_20_link" text:visited-style-name="Visited_20_Internet_20_Link">Deployment Platform</text:a><text:a xlink:type="simple" xlink:href="https://wiki.didosolutions.com/dido/99_annexes/annex-b-terms-and-definitions/d/deployment_target" text:style-name="Internet_20_link" text:visited-style-name="Visited_20_Internet_20_Link">Deployment Target</text:a></text:p>
      <text:h text:style-name="Heading_20_2" text:outline-level="2"><text:bookmark-start text:name="__RefHeading___note_5"/><text:bookmark-start text:name="note"/>Note<text:bookmark-end text:name="__RefHeading___note_5"/><text:bookmark-end text:name="note"/></text:h>
      <text:p text:style-name="Text_20_body">A Deployment Target Catalog records concrete Deployment Targets. It does not catalog only general Deployment Platform types.</text:p>
      <text:p text:style-name="Text_20_body">Multiple Deployment Target records can reference the same Deployment Platform.</text:p>
      <text:p text:style-name="Text_20_body">A single Deployment Target record can identify multiple capabilities, constraints, authorizations, and operational conditions.</text:p>
      <text:p text:style-name="Text_20_body">The presence of a Deployment Target in the catalog does not by itself authorize its use. The Deployment Target record identifies its approval, availability, lifecycle, security, and compliance status.</text:p>
      <text:p text:style-name="Text_20_body">A Deployment Target Catalog should reference an authorized credential-management mechanism rather than contain reusable credentials, private keys, passwords, or access tokens directly.</text:p>
      <text:p text:style-name="Text_20_body">A Deployment Target Catalog differs from a Deployment Description:</text:p>
      <text:p text:style-name="Text_20_body">A Deployment Description identifies what a Deployment requiresA Deployment Target Catalog identifies the destinations available to satisfy those requirementsA Deployment Target Catalog differs from a <text:a xlink:type="simple" xlink:href="https://wiki.didosolutions.com/dido/99_annexes/annex-b-terms-and-definitions/d/dependency_store" text:style-name="Internet_20_link" text:visited-style-name="Visited_20_Internet_20_Link">Dependency Store</text:a>. A Dependency Store contains or makes Dependencies available, while a Deployment Target Catalog records the destinations that may use those Dependencies during Deployment.</text:p>
      <text:h text:style-name="Heading_20_2" text:outline-level="2"><text:bookmark-start text:name="__RefHeading___example_6"/><text:bookmark-start text:name="example"/>Example<text:bookmark-end text:name="__RefHeading___example_6"/><text:bookmark-end text:name="example"/></text:h>
      <text:p text:style-name="Text_20_body">A Deployment Target Catalog contains the following approved Deployment Target records:</text:p>
      <text:p text:style-name="Text_20_body">An AWS Deployment Target in a Connected Environment for developmentA VMware vSphere Deployment Target in a Disconnected Environment for integration testingAn OpenShift Deployment Target in an Air-Gapped Environment for productionA Bare-Metal Infrastructure Deployment Target in a secure facility for validationEach record identifies:</text:p>
      <text:p text:style-name="Text_20_body">The Deployment Target identifierThe Deployment PlatformThe operational and connectivity environmentThe resource boundariesThe supported Infrastructure BaselinesThe supported Machine ImagesThe authorized Dependency Stores and Artifact repositoriesThe security and compliance constraintsThe Provider ImplementationThe approval and availability statusThe responsible authorityCrucible compares a Deployment Description with these records and selects a Deployment Target whose recorded capabilities and constraints satisfy the Deployment requirement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4::22:09</meta:creation-date>
    <dc:creator>Generated</dc:creator>
    <dc:date>2026-08-22T14::22:09</dc:date>
    <dc:language>en-US</dc:language>
    <meta:editing-cycles>1</meta:editing-cycles>
    <meta:editing-duration>PT0S</meta:editing-duration>
    <dc:title>dido:99_annexes:annex-b-terms-and-definitions:d:deployment_target_catalog</dc:title>
  </office:meta>
</office:document-meta>
</file>