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b-terms-and-definitions:d:deployment_target"/><text:bookmark-start text:name="__RefHeading___deployment_target_1"/><text:bookmark-start text:name="deployment_target"/>Deployment Target<text:bookmark-end text:name="__RefHeading___deployment_target_1"/><text:bookmark-end text:name="deployment_target"/></text:h>
      <text:p text:style-name="Text_20_body"><text:a xlink:type="simple" xlink:href="https://wiki.didosolutions.com/dido/99_annexes/annex-b-terms-and-definitions/start" text:style-name="Internet_20_link" text:visited-style-name="Visited_20_Internet_20_Link">Go up to Terms and Definitions</text:a></text:p>
      <text:h text:style-name="Heading_20_2" text:outline-level="2"><text:bookmark-start text:name="__RefHeading___discussion_2"/><text:bookmark-start text:name="discussion"/>Discussion<text:bookmark-end text:name="__RefHeading___discussion_2"/><text:bookmark-end text:name="discussion"/></text:h>
      <text:p text:style-name="Text_20_body">A Deployment Target identifies a specific destination to which <text:a xlink:type="simple" xlink:href="https://wiki.didosolutions.com/dido/99_annexes/annex-b-terms-and-definitions/c/crucible" text:style-name="Internet_20_link" text:visited-style-name="Visited_20_Internet_20_Link">Crucible</text:a> can deploy an <text:a xlink:type="simple" xlink:href="https://wiki.didosolutions.com/dido/99_annexes/annex-b-terms-and-definitions/i/infrastructure_environment" text:style-name="Internet_20_link" text:visited-style-name="Visited_20_Internet_20_Link">Infrastructure Environment</text:a>.</text:p>
      <text:p text:style-name="Text_20_body">A Deployment Target represents a concrete deployment destination rather than a general technology, vendor, or platform category.</text:p>
      <text:p text:style-name="Text_20_body">For example:</text:p>
      <text:a xlink:type="simple" xlink:href="https://wiki.didosolutions.com/dido/99_annexes/annex-b-terms-and-definitions/a/aws" text:style-name="Internet_20_link" text:visited-style-name="Visited_20_Internet_20_Link">Amazon Web Services</text:a>
      <text:p text:style-name="Text_20_body"> identifies a Cloud Provider and Deployment PlatformAn identified AWS account, region, virtual network, and resource boundary can constitute a Deployment TargetMicrosoft Azure identifies a Cloud Provider and Deployment PlatformAn identified Azure tenant, subscription, region, resource group, and network boundary can constitute a Deployment TargetGoogle Cloud Platform identifies a Cloud Provider and Deployment PlatformAn identified Google Cloud organization, project, region, and network boundary can constitute a Deployment TargetVMware vSphere identifies a virtualization platformAn identified vCenter instance, data center, cluster, resource pool, datastore, and network can constitute a Deployment Target<text:a xlink:type="simple" xlink:href="https://wiki.didosolutions.com/dido/99_annexes/annex-b-terms-and-definitions/r/openshift" text:style-name="Internet_20_link" text:visited-style-name="Visited_20_Internet_20_Link">Red Hat OpenShift Container Platform</text:a> identifies a container platformAn identified OpenShift cluster, namespace, project, and resource boundary can constitute a Deployment Target<text:a xlink:type="simple" xlink:href="https://wiki.didosolutions.com/dido/99_annexes/annex-b-terms-and-definitions/b/bare-metal_infrastructure" text:style-name="Internet_20_link" text:visited-style-name="Visited_20_Internet_20_Link">Bare-Metal Infrastructure</text:a> identifies an infrastructure categoryAn identified group of physical servers, networks, storage resources, and management interfaces can constitute a Deployment TargetA Deployment Target can operate within a:</text:p>
      <text:a xlink:type="simple" xlink:href="https://wiki.didosolutions.com/dido/99_annexes/annex-b-terms-and-definitions/c/connected_environment" text:style-name="Internet_20_link" text:visited-style-name="Visited_20_Internet_20_Link">Connected Environment</text:a>
      <text:a xlink:type="simple" xlink:href="https://wiki.didosolutions.com/dido/99_annexes/annex-b-terms-and-definitions/d/disconnected_environment" text:style-name="Internet_20_link" text:visited-style-name="Visited_20_Internet_20_Link">Disconnected Environment</text:a>
      <text:a xlink:type="simple" xlink:href="https://wiki.didosolutions.com/dido/99_annexes/annex-b-terms-and-definitions/a/air-gapped_environment" text:style-name="Internet_20_link" text:visited-style-name="Visited_20_Internet_20_Link">Air-Gapped Environment</text:a>
      <text:p text:style-name="Text_20_body">A Deployment Target can identify:</text:p>
      <text:p text:style-name="Text_20_body">The Deployment PlatformThe Cloud Provider or infrastructure operatorThe account, tenant, subscription, project, or organizational boundaryThe geographic region, site, facility, or zoneThe network boundaryThe compute-resource boundaryThe storage-resource boundaryThe security classificationThe compliance profileThe operational environmentThe Provider ImplementationThe credentials or authorization mechanismThe authorized repositories and external resourcesThe Deployment Target status</text:p>
      <text:h text:style-name="Heading_20_2" text:outline-level="2"><text:bookmark-start text:name="__RefHeading___definition_3"/><text:bookmark-start text:name="definition"/>Definition<text:bookmark-end text:name="__RefHeading___definition_3"/><text:bookmark-end text:name="definition"/></text:h>
      <text:p text:style-name="Text_20_body">*specific destination, identified by its platform and deployment boundaries, to which Crucible can deploy an Infrastructure Environment*</text:p>
      <text:h text:style-name="Heading_20_2" text:outline-level="2"><text:bookmark-start text:name="__RefHeading___source_4"/><text:bookmark-start text:name="source"/>Source<text:bookmark-end text:name="__RefHeading___source_4"/><text:bookmark-end text:name="source"/></text:h>
      <text:p text:style-name="Text_20_body">Dido Solutions, Crucible architecture and requirements terminology</text:p>
      <text:h text:style-name="Heading_20_2" text:outline-level="2"><text:bookmark-start text:name="__RefHeading___note_5"/><text:bookmark-start text:name="note"/>Note<text:bookmark-end text:name="__RefHeading___note_5"/><text:bookmark-end text:name="note"/></text:h>
      <text:p text:style-name="Text_20_body">A Deployment Platform identifies the technology or platform type used for deployment. A Deployment Target identifies a specific configured destination that uses that Deployment Platform.</text:p>
      <text:p text:style-name="Text_20_body">Multiple Deployment Targets can use the same Deployment Platform.</text:p>
      <text:p text:style-name="Text_20_body">A Deployment Target does not identify the Infrastructure Environment deployed to it. The Deployment Target identifies the destination. The Infrastructure Environment identifies the deployed and managed realization.</text:p>
      <text:p text:style-name="Text_20_body">A Deployment Target can expose only the resources and capabilities authorized for its operational environment.</text:p>
      <text:h text:style-name="Heading_20_2" text:outline-level="2"><text:bookmark-start text:name="__RefHeading___example_6"/><text:bookmark-start text:name="example"/>Example<text:bookmark-end text:name="__RefHeading___example_6"/><text:bookmark-end text:name="example"/></text:h>
      <text:p text:style-name="Text_20_body">An AWS Deployment Target identifies:</text:p>
      <text:p text:style-name="Text_20_body">The AWS accountThe AWS regionThe virtual private cloudThe permitted subnetsThe permitted availability zonesThe identity role used by CrucibleThe authorized Artifact repositoriesThe security and compliance constraintsThe Provider Implementation used for deployment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2::27:23</meta:creation-date>
    <dc:creator>Generated</dc:creator>
    <dc:date>2026-08-24T02::27:23</dc:date>
    <dc:language>en-US</dc:language>
    <meta:editing-cycles>1</meta:editing-cycles>
    <meta:editing-duration>PT0S</meta:editing-duration>
    <dc:title>dido:99_annexes:annex-b-terms-and-definitions:d:deployment_target</dc:title>
  </office:meta>
</office:document-meta>
</file>