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eployment_rollback"/><text:bookmark-start text:name="__RefHeading___deployment_rollback_1"/><text:bookmark-start text:name="deployment_rollback"/>Deployment Rollback<text:bookmark-end text:name="__RefHeading___deployment_rollback_1"/><text:bookmark-end text:name="deployment_rollback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Deployment Rollback is a <text:a xlink:type="simple" xlink:href="https://wiki.didosolutions.com/dido/99_annexes/annex-b-terms-and-definitions/r/rollback" text:style-name="Internet_20_link" text:visited-style-name="Visited_20_Internet_20_Link">Rollback</text:a> that reverses the effects of an identified deployment by restoring the affected deployment subject to its identified predeployment state.</text:p>
      <text:p text:style-name="Text_20_body">A Deployment Rollback may apply to:</text:p>
      <text:a xlink:type="simple" xlink:href="https://wiki.didosolutions.com/dido/99_annexes/annex-b-terms-and-definitions/i/infrastructure_resource" text:style-name="Internet_20_link" text:visited-style-name="Visited_20_Internet_20_Link">Infrastructure Resources</text:a>
      <text:a xlink:type="simple" xlink:href="https://wiki.didosolutions.com/dido/99_annexes/annex-b-terms-and-definitions/v/virtual_machine" text:style-name="Internet_20_link" text:visited-style-name="Visited_20_Internet_20_Link">Virtual Machines</text:a>
      <text:a xlink:type="simple" xlink:href="https://wiki.didosolutions.com/dido/99_annexes/annex-b-terms-and-definitions/k/kubernetes_cluster" text:style-name="Internet_20_link" text:visited-style-name="Visited_20_Internet_20_Link">Kubernetes Clusters</text:a>
      <text:a xlink:type="simple" xlink:href="https://wiki.didosolutions.com/dido/99_annexes/annex-b-terms-and-definitions/c/containerized_workload" text:style-name="Internet_20_link" text:visited-style-name="Visited_20_Internet_20_Link">Containerized Workloads</text:a>
      <text:a xlink:type="simple" xlink:href="https://wiki.didosolutions.com/dido/99_annexes/annex-b-terms-and-definitions/p/platform_service" text:style-name="Internet_20_link" text:visited-style-name="Visited_20_Internet_20_Link">Platform Services</text:a>
      <text:p text:style-name="Text_20_body">Relationships among deployed subjectsA resulting <text:a xlink:type="simple" xlink:href="https://wiki.didosolutions.com/dido/99_annexes/annex-b-terms-and-definitions/i/infrastructure_environment" text:style-name="Internet_20_link" text:visited-style-name="Visited_20_Internet_20_Link">Infrastructure Environment</text:a>The predeployment state may be identified through:</text:p>
      <text:p text:style-name="Text_20_body">A deployment recordA prior <text:a xlink:type="simple" xlink:href="https://wiki.didosolutions.com/dido/99_annexes/annex-b-terms-and-definitions/b/baseline" text:style-name="Internet_20_link" text:visited-style-name="Visited_20_Internet_20_Link">Baseline</text:a>A prior <text:a xlink:type="simple" xlink:href="https://wiki.didosolutions.com/dido/99_annexes/annex-b-terms-and-definitions/r/revision" text:style-name="Internet_20_link" text:visited-style-name="Visited_20_Internet_20_Link">Revision</text:a>A prior <text:a xlink:type="simple" xlink:href="https://wiki.didosolutions.com/dido/99_annexes/annex-b-terms-and-definitions/i/infrastructure_configuration" text:style-name="Internet_20_link" text:visited-style-name="Visited_20_Internet_20_Link">Infrastructure Configuration</text:a>A prior <text:a xlink:type="simple" xlink:href="https://wiki.didosolutions.com/dido/99_annexes/annex-b-terms-and-definitions/i/image" text:style-name="Internet_20_link" text:visited-style-name="Visited_20_Internet_20_Link">Image</text:a>A checkpointAnother recorded valid stateDeployment Rollback differs from deployment cancellation:</text:p>
      <text:p text:style-name="Text_20_body">Deployment cancellation stops a deployment before completionDeployment Rollback reverses the effects already produced by a deploymentDeployment Rollback differs from deployment retry:</text:p>
      <text:p text:style-name="Text_20_body">Deployment Rollback restores the predeployment stateDeployment retry performs the deployment operation againDeployment Rollback may precede a corrected deployment or another recovery oper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r/rollback" text:style-name="Internet_20_link" text:visited-style-name="Visited_20_Internet_20_Link">rollback</text:a> that reverses the effects of an identified deployment by restoring the affected deployment subject to its identified predeployment stat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Deployment Rollback does not imply that every deployment effect can be reversed.</text:p>
      <text:p text:style-name="Text_20_body">Applicable requirements should identify:</text:p>
      <text:p text:style-name="Text_20_body">The deployment subjectThe deployment is being reversedThe predeployment stateThe rollback initiation conditionThe effects included in the rollbackEffects excluded from the rollbackThe required rollback resultThe generated <text:a xlink:type="simple" xlink:href="https://wiki.didosolutions.com/dido/99_annexes/annex-b-terms-and-definitions/e/evidence" text:style-name="Internet_20_link" text:visited-style-name="Visited_20_Internet_20_Link">Evidence</text:a>A Deployment Rollback may require separate handling for:</text:p>
      <text:p text:style-name="Text_20_body">Persistent dataExternal servicesCredentialsMessagesTransactionsProvider-managed resourcesChanges performed outside the deployment boundary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eployment replaces a Containerized Workload with an unacceptable Revision. Crucible performs Deployment Rollback by removing the new workload Revision and restoring the workload configuration and Image used immediately before the deploy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4:06</meta:creation-date>
    <dc:creator>Generated</dc:creator>
    <dc:date>2026-08-22T16::04:06</dc:date>
    <dc:language>en-US</dc:language>
    <meta:editing-cycles>1</meta:editing-cycles>
    <meta:editing-duration>PT0S</meta:editing-duration>
    <dc:title>dido:99_annexes:annex-b-terms-and-definitions:d:deployment_rollback</dc:title>
  </office:meta>
</office:document-meta>
</file>