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loyment_platform"/><text:bookmark-start text:name="__RefHeading___deployment_platform_1"/><text:bookmark-start text:name="deployment_platform"/>Deployment Platform<text:bookmark-end text:name="__RefHeading___deployment_platform_1"/><text:bookmark-end text:name="deployment_platform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eployment Platform is a <text:a xlink:type="simple" xlink:href="https://wiki.didosolutions.com/dido/99_annexes/annex-b-terms-and-definitions/p/platform" text:style-name="Internet_20_link" text:visited-style-name="Visited_20_Internet_20_Link">Platform</text:a> selected to receive, host, configure, operate, and manage deployed software, machine images, services, or infrastructure components.</text:p>
      <text:p text:style-name="Text_20_body">The Deployment Platform provides the technical and operational capabilities required by the deployment, including compute, storage, networking, identity, security, monitoring, orchestration, and lifecycle management.</text:p>
      <text:p text:style-name="Text_20_body">A Deployment Platform forms part of a <text:a xlink:type="simple" xlink:href="https://wiki.didosolutions.com/dido/99_annexes/annex-b-terms-and-definitions/t/target_environment" text:style-name="Internet_20_link" text:visited-style-name="Visited_20_Internet_20_Link">Target Environment</text:a>. The Target Environment identifies the broader destination and operating context, while the Deployment Platform provides the managed capabilities on which the deployed artefacts operate.</text:p>
      <text:p text:style-name="Text_20_body">Within the Crucible architecture, a declarative description identifies deployment requirements, and a provider plugin maps those requirements to the capabilities of the selected Deployment Platfor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p/platform" text:style-name="Internet_20_link" text:visited-style-name="Visited_20_Internet_20_Link">platform</text:a> selected to receive, host, configure, operate, and manage deployed software, machine images, services, or infrastructure compon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deployment, platform engineering, infrastructure automation, and cloud-computing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ployment Platform may be cloud-based, on-premises, virtualized, container-based, disconnected, or air-gapped.</text:p>
      <text:p text:style-name="Text_20_body">A Deployment Platform may host one or more <text:a xlink:type="simple" xlink:href="https://wiki.didosolutions.com/dido/99_annexes/annex-b-terms-and-definitions/e/execution_environment" text:style-name="Internet_20_link" text:visited-style-name="Visited_20_Internet_20_Link">Execution Environments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Oracle Cloud Infrastructure tenancy containing compute, networking, storage, load balancing, and identity services acts as the Deployment Platform for a Crucible-deployed Kubernetes cluste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6:40</meta:creation-date>
    <dc:creator>Generated</dc:creator>
    <dc:date>2026-08-22T17::16:40</dc:date>
    <dc:language>en-US</dc:language>
    <meta:editing-cycles>1</meta:editing-cycles>
    <meta:editing-duration>PT0S</meta:editing-duration>
    <dc:title>dido:99_annexes:annex-b-terms-and-definitions:d:deployment_platform</dc:title>
  </office:meta>
</office:document-meta>
</file>