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operation"/><text:bookmark-start text:name="__RefHeading___deployment_operation_1"/><text:bookmark-start text:name="deployment_operation"/>Deployment Operation<text:bookmark-end text:name="__RefHeading___deployment_operation_1"/><text:bookmark-end text:name="deployment_operat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loyment Operation is an operation that creates, configures, updates, replaces, or removes an identified deployment subject within a target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p text:style-name="Text_20_body">A Deployment Operation may apply to:</text:p>
      <text:a xlink:type="simple" xlink:href="https://wiki.didosolutions.com/dido/99_annexes/annex-b-terms-and-definitions/i/infrastructure_resource" text:style-name="Internet_20_link" text:visited-style-name="Visited_20_Internet_20_Link">Infrastructure Resources</text:a>
      <text:a xlink:type="simple" xlink:href="https://wiki.didosolutions.com/dido/99_annexes/annex-b-terms-and-definitions/v/virtual_machine" text:style-name="Internet_20_link" text:visited-style-name="Visited_20_Internet_20_Link">Virtual Machines</text:a>
      <text:a xlink:type="simple" xlink:href="https://wiki.didosolutions.com/dido/99_annexes/annex-b-terms-and-definitions/k/kubernetes_cluster" text:style-name="Internet_20_link" text:visited-style-name="Visited_20_Internet_20_Link">Kubernetes Clusters</text:a>
      <text:a xlink:type="simple" xlink:href="https://wiki.didosolutions.com/dido/99_annexes/annex-b-terms-and-definitions/c/containerized_workload" text:style-name="Internet_20_link" text:visited-style-name="Visited_20_Internet_20_Link">Containerized Workloads</text:a>
      <text:a xlink:type="simple" xlink:href="https://wiki.didosolutions.com/dido/99_annexes/annex-b-terms-and-definitions/p/platform_service" text:style-name="Internet_20_link" text:visited-style-name="Visited_20_Internet_20_Link">Platform Services</text:a>
      <text:p text:style-name="Text_20_body">ConfigurationRelationships among deployed subjectsA Deployment Operation may:</text:p>
      <text:p text:style-name="Text_20_body">Create a deployment subjectConfigure a deployment subjectUpdate a deployment subjectReplace a deployment subjectRemove a deployment subjectEstablish relationships among deployment subjectsA Deployment Operation may use:</text:p>
      <text:p text:style-name="Text_20_body">A <text:a xlink:type="simple" xlink:href="https://wiki.didosolutions.com/dido/99_annexes/annex-b-terms-and-definitions/c/crucible_description" text:style-name="Internet_20_link" text:visited-style-name="Visited_20_Internet_20_Link">Crucible Description</text:a>An <text:a xlink:type="simple" xlink:href="https://wiki.didosolutions.com/dido/99_annexes/annex-b-terms-and-definitions/i/infrastructure_configuration" text:style-name="Internet_20_link" text:visited-style-name="Visited_20_Internet_20_Link">Infrastructure Configuration</text:a>An <text:a xlink:type="simple" xlink:href="https://wiki.didosolutions.com/dido/99_annexes/annex-b-terms-and-definitions/i/infrastructure_baseline" text:style-name="Internet_20_link" text:visited-style-name="Visited_20_Internet_20_Link">Infrastructure Baseline</text:a>A <text:a xlink:type="simple" xlink:href="https://wiki.didosolutions.com/dido/99_annexes/annex-b-terms-and-definitions/m/machine_image" text:style-name="Internet_20_link" text:visited-style-name="Visited_20_Internet_20_Link">Machine Image</text:a>A <text:a xlink:type="simple" xlink:href="https://wiki.didosolutions.com/dido/99_annexes/annex-b-terms-and-definitions/c/container_image" text:style-name="Internet_20_link" text:visited-style-name="Visited_20_Internet_20_Link">Container Image</text:a><text:a xlink:type="simple" xlink:href="https://wiki.didosolutions.com/dido/99_annexes/annex-b-terms-and-definitions/p/platform_independent_information" text:style-name="Internet_20_link" text:visited-style-name="Visited_20_Internet_20_Link">Platform Independent Information</text:a><text:a xlink:type="simple" xlink:href="https://wiki.didosolutions.com/dido/99_annexes/annex-b-terms-and-definitions/p/platform_specific_information" text:style-name="Internet_20_link" text:visited-style-name="Visited_20_Internet_20_Link">Platform Specific Information</text:a>A Deployment Operation differs from a deployment result:</text:p>
      <text:p text:style-name="Text_20_body">A Deployment Operation performs an action on a deployment subjectA deployment result is the state produced by the Deployment OperationA Deployment Operation differs from <text:a xlink:type="simple" xlink:href="https://wiki.didosolutions.com/dido/99_annexes/annex-b-terms-and-definitions/d/deployment_validation" text:style-name="Internet_20_link" text:visited-style-name="Visited_20_Internet_20_Link">Deployment Validation</text:a>:</text:p>
      <text:p text:style-name="Text_20_body">A Deployment Operation creates or changes a deployment subjectDeployment Validation evaluates the resulting state against applicable <text:a xlink:type="simple" xlink:href="https://wiki.didosolutions.com/dido/99_annexes/annex-b-terms-and-definitions/a/acceptance_criteria" text:style-name="Internet_20_link" text:visited-style-name="Visited_20_Internet_20_Link">Acceptance Criteria</text:a>A Deployment Operation differs from <text:a xlink:type="simple" xlink:href="https://wiki.didosolutions.com/dido/99_annexes/annex-b-terms-and-definitions/d/deployment_rollback" text:style-name="Internet_20_link" text:visited-style-name="Visited_20_Internet_20_Link">Deployment Rollback</text:a>:</text:p>
      <text:p text:style-name="Text_20_body">A Deployment Operation produces an intended deployment changeDeployment Rollback reverses the effects of an identified deploymen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on that creates, configures, updates, replaces, or removes an identified deployment subject within a target <text:a xlink:type="simple" xlink:href="https://wiki.didosolutions.com/dido/99_annexes/annex-b-terms-and-definitions/i/infrastructure_environment" text:style-name="Internet_20_link" text:visited-style-name="Visited_20_Internet_20_Link">Infrastructure Environme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loyment Operation does not by itself establish that the resulting deployment:</text:p>
      <text:p text:style-name="Text_20_body">Satisfies applicable Acceptance CriteriaIs compliant with an applicable <text:a xlink:type="simple" xlink:href="https://wiki.didosolutions.com/dido/99_annexes/annex-b-terms-and-definitions/b/baseline" text:style-name="Internet_20_link" text:visited-style-name="Visited_20_Internet_20_Link">Baseline</text:a>Is authorized for operationIs secureIs availableIs suitable for its intended purposeSeparate requirements govern Deployment Validation, compliance assessment, approval, activation, rollback, and retirement.</text:p>
      <text:p text:style-name="Text_20_body">The term does not prescribe:</text:p>
      <text:p text:style-name="Text_20_body">A deployment toolA deployment languageA cloud ProviderA target platformAn orchestration technologyA deployment interfaceA connected or disconnected operating condition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performs a Deployment Operation that creates a Virtual Machine from an identified Machine Image within a target Infrastructu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4:53</meta:creation-date>
    <dc:creator>Generated</dc:creator>
    <dc:date>2026-08-22T16::04:53</dc:date>
    <dc:language>en-US</dc:language>
    <meta:editing-cycles>1</meta:editing-cycles>
    <meta:editing-duration>PT0S</meta:editing-duration>
    <dc:title>dido:99_annexes:annex-b-terms-and-definitions:d:deployment_operation</dc:title>
  </office:meta>
</office:document-meta>
</file>