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duration"/><text:bookmark-start text:name="__RefHeading___deployment_duration_1"/><text:bookmark-start text:name="deployment_duration"/>Deployment Duration<text:bookmark-end text:name="__RefHeading___deployment_duration_1"/><text:bookmark-end text:name="deployment_durat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eployment Duration measures the elapsed time between a defined deployment start event and a defined deployment completion event.</text:p>
      <text:p text:style-name="Text_20_body">The start event may include:</text:p>
      <text:p text:style-name="Text_20_body">Authorization of the deploymentInitiation of a deployment workflowRetrieval of the first deployment inputStart of resource provisioningStart of installationThe completion event may include:</text:p>
      <text:p text:style-name="Text_20_body">Completion of resource provisioningCompletion of installationSuccessful activationSatisfaction of applicable <text:a xlink:type="simple" xlink:href="https://wiki.didosolutions.com/dido/99_annexes/annex-b-terms-and-definitions/a/acceptance_criteria" text:style-name="Internet_20_link" text:visited-style-name="Visited_20_Internet_20_Link">Acceptance Criteria</text:a>Declaration that the deployed subject is operationalThe applicable measurement definition must identify the start event and completion event. Different event boundaries produce different Deployment Duration measurements.</text:p>
      <text:p text:style-name="Text_20_body">Deployment Duration may include or exclude:</text:p>
      <text:p text:style-name="Text_20_body">Queue timeApproval timeInput retrieval timeBuild timeProvisioning timeInstallation timeConfiguration timeValidation timeRecovery timeManual intervention timeThe applicable requirement or measurement procedure determines which intervals the measurement includes.</text:p>
      <text:p text:style-name="Text_20_body">Deployment Duration differs from deployment effort:</text:p>
      <text:p text:style-name="Text_20_body">Deployment Duration measures elapsed timeDeployment effort measures the labor or resources consumed during deploymen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lapsed time between a defined deployment start event and a defined deployment completion ev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loyment Duration measurement should identify:</text:p>
      <text:p text:style-name="Text_20_body">The deployed subjectThe deployment start eventThe deployment completion eventThe start timestampThe completion timestampIncluded and excluded intervalsThe target environmentThe observed resultA failed or cancelled deployment may have a measured duration, but that duration does not represent successful Deployment Duration unless the measurement definition explicitly includes failed or cancelled executions.</text:p>
      <text:p text:style-name="Text_20_body">The term does not prescribe a particular deployment method, orchestration product, platform, or unit of tim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workflow starts at 10:00 when provisioning begins and completes at 10:18 when the resulting Infrastructure Environment satisfies its Acceptance Criteria. The Deployment Duration is 18 minut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6:43</meta:creation-date>
    <dc:creator>Generated</dc:creator>
    <dc:date>2026-08-22T16::26:43</dc:date>
    <dc:language>en-US</dc:language>
    <meta:editing-cycles>1</meta:editing-cycles>
    <meta:editing-duration>PT0S</meta:editing-duration>
    <dc:title>dido:99_annexes:annex-b-terms-and-definitions:d:deployment_duration</dc:title>
  </office:meta>
</office:document-meta>
</file>