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_description"/><text:bookmark-start text:name="__RefHeading___deployment_description_1"/><text:bookmark-start text:name="deployment_description"/>Deployment Description<text:bookmark-end text:name="__RefHeading___deployment_description_1"/><text:bookmark-end text:name="deployment_descrip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loyment Description is a machine-processable specification of the artefacts, resources, relationships, constraints, configuration, and lifecycle operations required for a <text:a xlink:type="simple" xlink:href="https://wiki.didosolutions.com/dido/99_annexes/annex-b-terms-and-definitions/d/deployment" text:style-name="Internet_20_link" text:visited-style-name="Visited_20_Internet_20_Link">Deployment</text:a>.</text:p>
      <text:p text:style-name="Text_20_body">The description may identify the <text:a xlink:type="simple" xlink:href="https://wiki.didosolutions.com/dido/99_annexes/annex-b-terms-and-definitions/t/target_environment" text:style-name="Internet_20_link" text:visited-style-name="Visited_20_Internet_20_Link">Target Environment</text:a>, <text:a xlink:type="simple" xlink:href="https://wiki.didosolutions.com/dido/99_annexes/annex-b-terms-and-definitions/d/deployment_platform" text:style-name="Internet_20_link" text:visited-style-name="Visited_20_Internet_20_Link">Deployment Platform</text:a>, <text:a xlink:type="simple" xlink:href="https://wiki.didosolutions.com/dido/99_annexes/annex-b-terms-and-definitions/m/machine_image" text:style-name="Internet_20_link" text:visited-style-name="Visited_20_Internet_20_Link">Machine Images</text:a>, infrastructure requirements, providers, dependencies, compliance expectations, provisioning content, verification activities, and teardown behavior.</text:p>
      <text:p text:style-name="Text_20_body">A Deployment Description states the intended deployment configuration and relationships without necessarily prescribing every provider-specific command used to realize them.</text:p>
      <text:p text:style-name="Text_20_body">Within Crucible, a <text:a xlink:type="simple" xlink:href="https://wiki.didosolutions.com/dido/99_annexes/annex-b-terms-and-definitions/c/crucible_description" text:style-name="Internet_20_link" text:visited-style-name="Visited_20_Internet_20_Link">Crucible Description</text:a> may include or reference the information required to form a Deployment Descrip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achine-processable specification of the artefacts, resources, relationships, constraints, configuration, and lifecycle operations required for a <text:a xlink:type="simple" xlink:href="https://wiki.didosolutions.com/dido/99_annexes/annex-b-terms-and-definitions/d/deployment" text:style-name="Internet_20_link" text:visited-style-name="Visited_20_Internet_20_Link">deploymen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deployment automation, Infrastructure as Code, platform engineering, and configuration-management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loyment Description differs from deployed state. The description specifies the intended deployment, while the deployed state records or represents the realized resources and configuration.</text:p>
      <text:p text:style-name="Text_20_body">A Deployment Description may remain provider-independent when provider-specific details are supplied through a <text:a xlink:type="simple" xlink:href="https://wiki.didosolutions.com/dido/99_annexes/annex-b-terms-and-definitions/p/provider_plugin" text:style-name="Internet_20_link" text:visited-style-name="Visited_20_Internet_20_Link">Provider Plugin</text:a> or controlled profi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Description identifies a verified <text:a xlink:type="simple" xlink:href="https://wiki.didosolutions.com/dido/99_annexes/annex-b-terms-and-definitions/r/rhel" text:style-name="Internet_20_link" text:visited-style-name="Visited_20_Internet_20_Link">Red Hat Enterprise Linux (RHEL)</text:a> 9 <text:a xlink:type="simple" xlink:href="https://wiki.didosolutions.com/dido/99_annexes/annex-b-terms-and-definitions/k/kubernetes" text:style-name="Internet_20_link" text:visited-style-name="Visited_20_Internet_20_Link">Kubernetes</text:a> image, three compute nodes, network requirements, storage, security controls, an Oracle Cloud Infrastructure provider, and post-deployment verification step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35:22</meta:creation-date>
    <dc:creator>Generated</dc:creator>
    <dc:date>2026-08-23T23::35:22</dc:date>
    <dc:language>en-US</dc:language>
    <meta:editing-cycles>1</meta:editing-cycles>
    <meta:editing-duration>PT0S</meta:editing-duration>
    <dc:title>dido:99_annexes:annex-b-terms-and-definitions:d:deployment_description</dc:title>
  </office:meta>
</office:document-meta>
</file>