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eployment_baseline"/><text:bookmark-start text:name="__RefHeading___deployment_baseline_1"/><text:bookmark-start text:name="deployment_baseline"/>Deployment Baseline<text:bookmark-end text:name="__RefHeading___deployment_baseline_1"/><text:bookmark-end text:name="deployment_baselin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eployment Baseline is a specialization of <text:a xlink:type="simple" xlink:href="https://wiki.didosolutions.com/dido/99_annexes/annex-b-terms-and-definitions/b/baseline" text:style-name="Internet_20_link" text:visited-style-name="Visited_20_Internet_20_Link">Baseline</text:a> that establishes an approved reference for the <text:a xlink:type="simple" xlink:href="https://wiki.didosolutions.com/dido/99_annexes/annex-b-terms-and-definitions/a/artifact" text:style-name="Internet_20_link" text:visited-style-name="Visited_20_Internet_20_Link">Artifacts</text:a>, configuration, parameters, relationships, and constraints used for a deployment.</text:p>
      <text:p text:style-name="Text_20_body">The general concept of Baseline provides the controlled reference against which a subject can be compared, evaluated, changed, or restored.</text:p>
      <text:p text:style-name="Text_20_body">A Deployment Baseline applies that concept to a deployment and may identify:</text:p>
      <text:p text:style-name="Text_20_body">Deployable ArtifactsArtifact revisions<text:a xlink:type="simple" xlink:href="https://wiki.didosolutions.com/dido/99_annexes/annex-b-terms-and-definitions/i/infrastructure_configuration" text:style-name="Internet_20_link" text:visited-style-name="Visited_20_Internet_20_Link">Infrastructure Configurations</text:a><text:a xlink:type="simple" xlink:href="https://wiki.didosolutions.com/dido/99_annexes/annex-b-terms-and-definitions/i/infrastructure_blueprint" text:style-name="Internet_20_link" text:visited-style-name="Visited_20_Internet_20_Link">Infrastructure Blueprints</text:a><text:a xlink:type="simple" xlink:href="https://wiki.didosolutions.com/dido/99_annexes/annex-b-terms-and-definitions/m/machine_image" text:style-name="Internet_20_link" text:visited-style-name="Visited_20_Internet_20_Link">Machine Images</text:a>Platform componentsDeployment specificationsRequired parametersComponent relationshipsTarget-environment constraintsApplicable <text:a xlink:type="simple" xlink:href="https://wiki.didosolutions.com/dido/99_annexes/annex-b-terms-and-definitions/s/security_baseline" text:style-name="Internet_20_link" text:visited-style-name="Visited_20_Internet_20_Link">Security Baselines</text:a>Applicable <text:a xlink:type="simple" xlink:href="https://wiki.didosolutions.com/dido/99_annexes/annex-b-terms-and-definitions/a/acceptance_criteria" text:style-name="Internet_20_link" text:visited-style-name="Visited_20_Internet_20_Link">Acceptance Criteria</text:a>A Deployment Baseline differs from an <text:a xlink:type="simple" xlink:href="https://wiki.didosolutions.com/dido/99_annexes/annex-b-terms-and-definitions/i/infrastructure_baseline" text:style-name="Internet_20_link" text:visited-style-name="Visited_20_Internet_20_Link">Infrastructure Baseline</text:a>:</text:p>
      <text:p text:style-name="Text_20_body">An Infrastructure Baseline establishes the approved reference for infrastructure characteristicsA Deployment Baseline establishes the approved reference for the complete set of controlled inputs and conditions used to perform a deploymentA Deployment Baseline may incorporate or reference an Infrastructure Baseline, Security Baseline, platform baseline, or other subordinate Baseline.</text:p>
      <text:p text:style-name="Text_20_body">A Deployment Baseline also differs from a deployment record:</text:p>
      <text:p text:style-name="Text_20_body">The Deployment Baseline identifies the approved reference used to perform a deploymentThe deployment record identifies what occurred during a particular deployment execution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b/baseline" text:style-name="Internet_20_link" text:visited-style-name="Visited_20_Internet_20_Link">baseline</text:a> that establishes an approved reference for the artifacts, configuration, parameters, relationships, and constraints used for a deploymen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eployment Baseline should have an identifiable revision so an evaluator can determine which reference applied to a particular deployment.</text:p>
      <text:p text:style-name="Text_20_body">A Deployment Baseline may apply to:</text:p>
      <text:a xlink:type="simple" xlink:href="https://wiki.didosolutions.com/dido/99_annexes/annex-b-terms-and-definitions/i/infrastructure_deployment" text:style-name="Internet_20_link" text:visited-style-name="Visited_20_Internet_20_Link">Infrastructure Deployment</text:a>
      <text:a xlink:type="simple" xlink:href="https://wiki.didosolutions.com/dido/99_annexes/annex-b-terms-and-definitions/p/platform_deployment" text:style-name="Internet_20_link" text:visited-style-name="Visited_20_Internet_20_Link">Platform Deployment</text:a>
      <text:p text:style-name="Text_20_body">Application deploymentCombined deployment workflowsApproval of a Deployment Baseline does not establish that a deployment succeeded or that the deployed result satisfies the applicable Acceptance Criteria.</text:p>
      <text:p text:style-name="Text_20_body">The applicable deployment record may identify:</text:p>
      <text:p text:style-name="Text_20_body">The Deployment Baseline revision usedThe target Infrastructure EnvironmentThe deployment start and completion eventsThe observed resultsDeviations from the Deployment BaselineGenerated <text:a xlink:type="simple" xlink:href="https://wiki.didosolutions.com/dido/99_annexes/annex-b-terms-and-definitions/e/evidence" text:style-name="Internet_20_link" text:visited-style-name="Visited_20_Internet_20_Link">Evidence</text:a>The term does not prescribe a particular deployment tool, orchestration product, repository, platform, or implementation technolog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ployment Baseline identifies the Infrastructure Configuration, Machine Image revision, platform packages, Security Baseline, deployment parameters, and Acceptance Criteria used to perform a Platform Deployment within a production Infrastructure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2:04</meta:creation-date>
    <dc:creator>Generated</dc:creator>
    <dc:date>2026-08-22T17::02:04</dc:date>
    <dc:language>en-US</dc:language>
    <meta:editing-cycles>1</meta:editing-cycles>
    <meta:editing-duration>PT0S</meta:editing-duration>
    <dc:title>dido:99_annexes:annex-b-terms-and-definitions:d:deployment_baseline</dc:title>
  </office:meta>
</office:document-meta>
</file>