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"/><text:bookmark-start text:name="__RefHeading___deployment_1"/><text:bookmark-start text:name="deployment"/>Deployment<text:bookmark-end text:name="__RefHeading___deployment_1"/><text:bookmark-end text:name="deploy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eployment is the controlled process of placing, configuring, integrating, verifying, and making a system, service, software artefact, <text:a xlink:type="simple" xlink:href="https://wiki.didosolutions.com/dido/99_annexes/annex-b-terms-and-definitions/m/machine_image" text:style-name="Internet_20_link" text:visited-style-name="Visited_20_Internet_20_Link">Machine Image</text:a>, or infrastructure capability available within a <text:a xlink:type="simple" xlink:href="https://wiki.didosolutions.com/dido/99_annexes/annex-b-terms-and-definitions/t/target_environment" text:style-name="Internet_20_link" text:visited-style-name="Visited_20_Internet_20_Link">Target Environment</text:a>.</text:p>
      <text:p text:style-name="Text_20_body">The process may include resource creation, artefact transfer, installation, configuration, service activation, dependency resolution, verification, registration, and operational handover.</text:p>
      <text:p text:style-name="Text_20_body">Deployment differs from an <text:a xlink:type="simple" xlink:href="https://wiki.didosolutions.com/dido/99_annexes/annex-b-terms-and-definitions/i/image_build" text:style-name="Internet_20_link" text:visited-style-name="Visited_20_Internet_20_Link">Image Build</text:a>. An Image Build produces a Machine Image, while Deployment places or realizes an artefact or capability in a Target Environment.</text:p>
      <text:p text:style-name="Text_20_body"><text:a xlink:type="simple" xlink:href="https://wiki.didosolutions.com/dido/99_annexes/annex-b-terms-and-definitions/i/infrastructure_deployment" text:style-name="Internet_20_link" text:visited-style-name="Visited_20_Internet_20_Link">Infrastructure Deployment</text:a> is a specialized Deployment that realizes infrastructure resources from an Infrastructure Defini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placing, configuring, integrating, verifying, and making a system, service, software artefact, machine image, or infrastructure capability available within a target environ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engineering, systems engineering, release management, platform engineering, and infrastructure autom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Deployment does not necessarily imply release to production or approval for operational use. A Deployment may target development, test, staging, production, recovery, connected, disconnected, or air-gapped environments.</text:p>
      <text:p text:style-name="Text_20_body">A successful Deployment does not by itself establish compliance, accreditation, or <text:a xlink:type="simple" xlink:href="https://wiki.didosolutions.com/dido/99_annexes/annex-b-terms-and-definitions/o/operational_approval" text:style-name="Internet_20_link" text:visited-style-name="Visited_20_Internet_20_Link">Operational Approval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uploads a verified Machine Image, creates the required infrastructure, configures <text:a xlink:type="simple" xlink:href="https://wiki.didosolutions.com/dido/99_annexes/annex-b-terms-and-definitions/k/kubernetes" text:style-name="Internet_20_link" text:visited-style-name="Visited_20_Internet_20_Link">Kubernetes</text:a> services, verifies node status, and makes the resulting cluster available in the selected Target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26:31</meta:creation-date>
    <dc:creator>Generated</dc:creator>
    <dc:date>2026-08-22T18::26:31</dc:date>
    <dc:language>en-US</dc:language>
    <meta:editing-cycles>1</meta:editing-cycles>
    <meta:editing-duration>PT0S</meta:editing-duration>
    <dc:title>dido:99_annexes:annex-b-terms-and-definitions:d:deployment</dc:title>
  </office:meta>
</office:document-meta>
</file>