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endency_store"/><text:bookmark-start text:name="__RefHeading___dependency_store_1"/><text:bookmark-start text:name="dependency_store"/>Dependency Store<text:bookmark-end text:name="__RefHeading___dependency_store_1"/><text:bookmark-end text:name="dependency_stor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endency Store is a controlled storage location that contains captured <text:a xlink:type="simple" xlink:href="https://wiki.didosolutions.com/dido/99_annexes/annex-b-terms-and-definitions/d/dependency" text:style-name="Internet_20_link" text:visited-style-name="Visited_20_Internet_20_Link">Dependencies</text:a> and information required to identify, verify, organize, retrieve, and transfer them.</text:p>
      <text:p text:style-name="Text_20_body">The store may contain installation media, software packages, container images, provider packages, infrastructure source content, compliance artifacts, manifests, integrity values, and provenance information.</text:p>
      <text:p text:style-name="Text_20_body">A Dependency Store supports <text:a xlink:type="simple" xlink:href="https://wiki.didosolutions.com/dido/99_annexes/annex-b-terms-and-definitions/d/dependency_capture" text:style-name="Internet_20_link" text:visited-style-name="Visited_20_Internet_20_Link">Dependency Capture</text:a> by providing a managed destination for dependency content and associated records.</text:p>
      <text:p text:style-name="Text_20_body">Within Crucible, the Dependency Store may initially use a host filesystem location and may later use an index, manifest, database, repository service, or other controlled representation without changing its architectural purpos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storage location containing captured dependencies and information required to identify, verify, organize, retrieve, and transfer the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package repositories, artifact stores, dependency caches, supply-chain repositories, and disconnected-operation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endency Store differs from a package repository or container registry because it may contain several classes of Dependency and supporting evidence within one managed collection.</text:p>
      <text:p text:style-name="Text_20_body">The storage technology does not define the concept. A filesystem directory, repository service, object store, or database-backed service may realize a Dependency Stor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Dependency Store contains operating-system installation media, downloaded packages, compliance findings, container images, provider packages, and a manifest identifying the captured cont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17:17</meta:creation-date>
    <dc:creator>Generated</dc:creator>
    <dc:date>2026-08-24T07::17:17</dc:date>
    <dc:language>en-US</dc:language>
    <meta:editing-cycles>1</meta:editing-cycles>
    <meta:editing-duration>PT0S</meta:editing-duration>
    <dc:title>dido:99_annexes:annex-b-terms-and-definitions:d:dependency_store</dc:title>
  </office:meta>
</office:document-meta>
</file>