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d:dependency_record"/><text:bookmark-start text:name="__RefHeading___dependency_record_1"/><text:bookmark-start text:name="dependency_record"/>Dependency Record<text:bookmark-end text:name="__RefHeading___dependency_record_1"/><text:bookmark-end text:name="dependency_record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Dependency Record is a controlled information record that identifies and describes a <text:a xlink:type="simple" xlink:href="https://wiki.didosolutions.com/dido/99_annexes/annex-b-terms-and-definitions/d/dependency" text:style-name="Internet_20_link" text:visited-style-name="Visited_20_Internet_20_Link">Dependency</text:a> and its relevant technical, legal, provenance, integrity, lifecycle, and usage characteristics.</text:p>
      <text:p text:style-name="Text_20_body">The record may identify the Dependency name, type, version, source, supplier, license, integrity value, storage location, capture time, applicable platform, consuming process, associated artifact, and <text:a xlink:type="simple" xlink:href="https://wiki.didosolutions.com/dido/99_annexes/annex-b-terms-and-definitions/p/provenance" text:style-name="Internet_20_link" text:visited-style-name="Visited_20_Internet_20_Link">Provenance</text:a>.</text:p>
      <text:p text:style-name="Text_20_body">A Dependency Record allows a build, deployment, transfer, verification, or governance process to reason about a Dependency without inspecting the complete dependency content.</text:p>
      <text:p text:style-name="Text_20_body">One or more Dependency Records may form a <text:a xlink:type="simple" xlink:href="https://wiki.didosolutions.com/dido/99_annexes/annex-b-terms-and-definitions/d/dependency_manifest" text:style-name="Internet_20_link" text:visited-style-name="Visited_20_Internet_20_Link">Dependency Manifest</text:a>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controlled information record that identifies and describes a <text:a xlink:type="simple" xlink:href="https://wiki.didosolutions.com/dido/99_annexes/annex-b-terms-and-definitions/d/dependency" text:style-name="Internet_20_link" text:visited-style-name="Visited_20_Internet_20_Link">dependency</text:a> and its relevant technical, legal, provenance, integrity, lifecycle, and usage characteristic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dependency management, configuration-item records, package metadata, software supply-chain records, and artifact inventories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Dependency Record is not the Dependency itself. The record provides information required to identify, locate, verify, assess, transfer, or govern the Dependency.</text:p>
      <text:p text:style-name="Text_20_body">A single Dependency may have several Dependency Records when different versions, sources, platforms, or lifecycle contexts apply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Dependency Record identifies a specific operating-system package by name, version, source repository, cryptographic digest, license, capture time, and the <text:a xlink:type="simple" xlink:href="https://wiki.didosolutions.com/dido/99_annexes/annex-b-terms-and-definitions/i/image_build" text:style-name="Internet_20_link" text:visited-style-name="Visited_20_Internet_20_Link">Image Build</text:a> that consumed i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59:46</meta:creation-date>
    <dc:creator>Generated</dc:creator>
    <dc:date>2026-08-24T02::59:46</dc:date>
    <dc:language>en-US</dc:language>
    <meta:editing-cycles>1</meta:editing-cycles>
    <meta:editing-duration>PT0S</meta:editing-duration>
    <dc:title>dido:99_annexes:annex-b-terms-and-definitions:d:dependency_record</dc:title>
  </office:meta>
</office:document-meta>
</file>