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ependency_manifest"/><text:bookmark-start text:name="__RefHeading___dependency_manifest_1"/><text:bookmark-start text:name="dependency_manifest"/>Dependency Manifest<text:bookmark-end text:name="__RefHeading___dependency_manifest_1"/><text:bookmark-end text:name="dependency_manifes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ependency Manifest is a machine-processable record that identifies the <text:a xlink:type="simple" xlink:href="https://wiki.didosolutions.com/dido/99_annexes/annex-b-terms-and-definitions/d/dependency" text:style-name="Internet_20_link" text:visited-style-name="Visited_20_Internet_20_Link">Dependencies</text:a> associated with a defined build, deployment, artefact, environment, or transfer bundle.</text:p>
      <text:p text:style-name="Text_20_body">The manifest may record dependency names, versions, types, source locations, integrity values, licenses, provenance, relationships, capture times, storage locations, and consuming artefacts or processes.</text:p>
      <text:p text:style-name="Text_20_body">A Dependency Manifest supports verification, comparison, transfer, import, audit, and reproduction by making the captured dependency set explicit.</text:p>
      <text:p text:style-name="Text_20_body">Within Crucible, a Dependency Manifest may describe the contents of a <text:a xlink:type="simple" xlink:href="https://wiki.didosolutions.com/dido/99_annexes/annex-b-terms-and-definitions/d/dependency_store" text:style-name="Internet_20_link" text:visited-style-name="Visited_20_Internet_20_Link">Dependency Store</text:a> or <text:a xlink:type="simple" xlink:href="https://wiki.didosolutions.com/dido/99_annexes/annex-b-terms-and-definitions/t/transfer_bundle" text:style-name="Internet_20_link" text:visited-style-name="Visited_20_Internet_20_Link">Transfer Bundle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achine-processable record that identifies the dependencies associated with a defined build, deployment, artefact, environment, or transfer bundl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oftware bills of materials, package manifests, dependency lock files, supply-chain records, and artefact inventories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ependency Manifest identifies Dependencies and their relevant characteristics. It does not necessarily contain the dependency content itself.</text:p>
      <text:p text:style-name="Text_20_body">The completeness of a Dependency Manifest depends on its defined scope. A build manifest, a runtime manifest, and a transfer-bundle manifest may identify different but related dependency set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Dependency Manifest records the installation medium, operating-system packages, provider packages, container images, infrastructure repository revisions, compliance artefacts, and integrity values included in a Transfer Bund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45:08</meta:creation-date>
    <dc:creator>Generated</dc:creator>
    <dc:date>2026-08-24T05::45:08</dc:date>
    <dc:language>en-US</dc:language>
    <meta:editing-cycles>1</meta:editing-cycles>
    <meta:editing-duration>PT0S</meta:editing-duration>
    <dc:title>dido:99_annexes:annex-b-terms-and-definitions:d:dependency_manifest</dc:title>
  </office:meta>
</office:document-meta>
</file>