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ependency_capture"/><text:bookmark-start text:name="__RefHeading___dependency_capture_1"/><text:bookmark-start text:name="dependency_capture"/>Dependency Capture<text:bookmark-end text:name="__RefHeading___dependency_capture_1"/><text:bookmark-end text:name="dependency_captur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ependency Capture is the controlled process of identifying, collecting, recording, and preserving the <text:a xlink:type="simple" xlink:href="https://wiki.didosolutions.com/dido/99_annexes/annex-b-terms-and-definitions/d/dependency" text:style-name="Internet_20_link" text:visited-style-name="Visited_20_Internet_20_Link">Dependencies</text:a> used or required by a defined build, deployment, assessment, or operational process.</text:p>
      <text:p text:style-name="Text_20_body">The process may capture dependency content, identities, versions, source locations, integrity values, licensing information, provenance, and relationships to the process or artefact that consumed them.</text:p>
      <text:p text:style-name="Text_20_body">Dependency Capture supports reproducibility, supply-chain control, offline operation, auditability, and transfer into a <text:a xlink:type="simple" xlink:href="https://wiki.didosolutions.com/dido/99_annexes/annex-b-terms-and-definitions/d/disconnected_environment" text:style-name="Internet_20_link" text:visited-style-name="Visited_20_Internet_20_Link">Disconnected Environment</text:a>.</text:p>
      <text:p text:style-name="Text_20_body">Within Crucible, Dependency Capture may collect installation media, operating-system packages, container images, provider packages, infrastructure repositories, and compliance evidence into a managed <text:a xlink:type="simple" xlink:href="https://wiki.didosolutions.com/dido/99_annexes/annex-b-terms-and-definitions/d/dependency_store" text:style-name="Internet_20_link" text:visited-style-name="Visited_20_Internet_20_Link">Dependency Store</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trolled process of identifying, collecting, recording, and preserving the dependencies used or required by a defined process</text:span></text:p>
      <text:h text:style-name="Heading_20_2" text:outline-level="2"><text:bookmark-start text:name="__RefHeading___source_4"/><text:bookmark-start text:name="source"/>Source<text:bookmark-end text:name="__RefHeading___source_4"/><text:bookmark-end text:name="source"/></text:h>
      <text:p text:style-name="Text_20_body">Generalized from dependency management, software supply-chain management, reproducible-build practice, and disconnected-operation usage and specialized for the Crucible architecture and operational model.</text:p>
      <text:h text:style-name="Heading_20_2" text:outline-level="2"><text:bookmark-start text:name="__RefHeading___note_5"/><text:bookmark-start text:name="note"/>Note<text:bookmark-end text:name="__RefHeading___note_5"/><text:bookmark-end text:name="note"/></text:h>
      <text:p text:style-name="Text_20_body">Dependency Capture does not necessarily copy every external service or capability. The capture scope identifies which Dependencies can be preserved as transferable content and which require another form of representation or substitution.</text:p>
      <text:p text:style-name="Text_20_body">A complete Dependency Capture should preserve enough information to identify the captured content and relate it to the process or artefact that used it.</text:p>
      <text:h text:style-name="Heading_20_2" text:outline-level="2"><text:bookmark-start text:name="__RefHeading___example_6"/><text:bookmark-start text:name="example"/>Example<text:bookmark-end text:name="__RefHeading___example_6"/><text:bookmark-end text:name="example"/></text:h>
      <text:p text:style-name="Text_20_body">During an Image Build, Crucible captures installation media, downloaded operating-system packages, compliance results, and associated metadata into a Dependency Store for later transfer into an air-gapped enclav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52:24</meta:creation-date>
    <dc:creator>Generated</dc:creator>
    <dc:date>2026-08-24T09::52:24</dc:date>
    <dc:language>en-US</dc:language>
    <meta:editing-cycles>1</meta:editing-cycles>
    <meta:editing-duration>PT0S</meta:editing-duration>
    <dc:title>dido:99_annexes:annex-b-terms-and-definitions:d:dependency_capture</dc:title>
  </office:meta>
</office:document-meta>
</file>