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pendency"/><text:bookmark-start text:name="__RefHeading___dependency_1"/><text:bookmark-start text:name="dependency"/>Dependency<text:bookmark-end text:name="__RefHeading___dependency_1"/><text:bookmark-end text:name="dependenc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ependency is an entity, resource, service, condition, or capability that another entity relies on to perform a defined function, complete a process, or satisfy a requirement.</text:p>
      <text:p text:style-name="Text_20_body">A Dependency may include software, packages, libraries, installation media, repositories, machine images, container images, provider plugins, infrastructure services, tools, credentials, configuration, information, or external operational capabilities.</text:p>
      <text:p text:style-name="Text_20_body">Dependencies may apply during build, deployment, execution, assessment, maintenance, or recovery. The applicable lifecycle context determines when and why the dependency is required.</text:p>
      <text:p text:style-name="Text_20_body">Within Crucible, dependency management identifies, captures, records, transfers, and reconstructs the inputs required to build and maintain environments in connected and disconnected operating contex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ntity, resource, service, condition, or capability on which another entity relies to perform a defined function, complete a process, or satisfy a requiremen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ystems engineering, software engineering, dependency management, infrastructure automation, and supply-chain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ependency is not limited to software libraries or packages. It may be technical, informational, operational, organizational, or environmental.</text:p>
      <text:p text:style-name="Text_20_body">A Dependency may itself rely on other Dependencies, forming a dependency relationship or dependency chain that requires separate identification and control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Image Build depends on a <text:a xlink:type="simple" xlink:href="https://wiki.didosolutions.com/dido/99_annexes/annex-b-terms-and-definitions/r/rhel" text:style-name="Internet_20_link" text:visited-style-name="Visited_20_Internet_20_Link">Red Hat Enterprise Linux (RHEL)</text:a> 9 installation medium, package repositories, Packer, Ansible collections, compliance content, and the tools required to create and inspect the resulting Machine Ima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1:36</meta:creation-date>
    <dc:creator>Generated</dc:creator>
    <dc:date>2026-08-22T15::11:36</dc:date>
    <dc:language>en-US</dc:language>
    <meta:editing-cycles>1</meta:editing-cycles>
    <meta:editing-duration>PT0S</meta:editing-duration>
    <dc:title>dido:99_annexes:annex-b-terms-and-definitions:d:dependency</dc:title>
  </office:meta>
</office:document-meta>
</file>