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d:delivery_priority"/><text:bookmark-start text:name="__RefHeading___delivery_priority_1"/><text:bookmark-start text:name="delivery_priority"/>Delivery Priority<text:bookmark-end text:name="__RefHeading___delivery_priority_1"/><text:bookmark-end text:name="delivery_priority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Delivery Priority identifies the relative forwarding preference assigned to traffic.</text:p>
      <text:p text:style-name="Text_20_body">In the context of <text:a xlink:type="simple" xlink:href="https://wiki.didosolutions.com/dido/99_annexes/99_annexes/annex-b-terms-and-definitions/i/internet_qos" text:style-name="Internet_20_link" text:visited-style-name="Visited_20_Internet_20_Link">internet_qos</text:a>, Delivery Priority influences queue placement, scheduling order, discard preference, and forwarding treatment during congestion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relative forwarding preference assigned to packet-switched traffic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sed from Internet QoS and Differentiated Services terminology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Delivery Priority is not a business priority, a legal priority, a policy authority, a release priority, or a DDS destination order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router forwards high-priority operational traffic before lower-priority bulk-transfer traffic during congest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9::48:24</meta:creation-date>
    <dc:creator>Generated</dc:creator>
    <dc:date>2026-08-22T19::48:24</dc:date>
    <dc:language>en-US</dc:language>
    <meta:editing-cycles>1</meta:editing-cycles>
    <meta:editing-duration>PT0S</meta:editing-duration>
    <dc:title>dido:99_annexes:annex-b-terms-and-definitions:d:delivery_priority</dc:title>
  </office:meta>
</office:document-meta>
</file>