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eclarative_configuration"/><text:bookmark-start text:name="__RefHeading___declarative_configuration_1"/><text:bookmark-start text:name="declarative_configuration"/>Declarative Configuration<text:bookmark-end text:name="__RefHeading___declarative_configuration_1"/><text:bookmark-end text:name="declarative_configuration"/></text:h>
      <text:p text:style-name="Text_20_body"><text:a xlink:type="simple" xlink:href="https://wiki.didosolutions.com/dido/99_annexes/annex-b-terms-and-definitions/start" text:style-name="Internet_20_link" text:visited-style-name="Visited_20_Internet_20_Link">Go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eclarative Configuration specifies the required state of a subject without prescribing the sequence of operations used to establish that state.</text:p>
      <text:p text:style-name="Text_20_body">The configured subject may include:</text:p>
      <text:p text:style-name="Text_20_body">An <text:a xlink:type="simple" xlink:href="https://wiki.didosolutions.com/dido/99_annexes/annex-b-terms-and-definitions/i/infrastructure_environment" text:style-name="Internet_20_link" text:visited-style-name="Visited_20_Internet_20_Link">Infrastructure Environment</text:a>An <text:a xlink:type="simple" xlink:href="https://wiki.didosolutions.com/dido/99_annexes/annex-b-terms-and-definitions/i/infrastructure_configuration" text:style-name="Internet_20_link" text:visited-style-name="Visited_20_Internet_20_Link">Infrastructure Configuration</text:a>A platformA serviceA software componentA networkA computing resourceA storage resourceA security controlDeclarative Configuration may specify:</text:p>
      <text:p text:style-name="Text_20_body">Required resourcesRequired configuration valuesRelationships among resourcesRequired capabilitiesApplicable constraintsApplicable <text:a xlink:type="simple" xlink:href="https://wiki.didosolutions.com/dido/99_annexes/annex-b-terms-and-definitions/b/baseline" text:style-name="Internet_20_link" text:visited-style-name="Visited_20_Internet_20_Link">Baseline</text:a> referencesApplicable <text:a xlink:type="simple" xlink:href="https://wiki.didosolutions.com/dido/99_annexes/annex-b-terms-and-definitions/a/acceptance_criteria" text:style-name="Internet_20_link" text:visited-style-name="Visited_20_Internet_20_Link">Acceptance Criteria</text:a>Desired operational stateA tool or process evaluates the declared state and determines the operations required to establish or preserve that state.</text:p>
      <text:p text:style-name="Text_20_body">Declarative Configuration differs from procedural configuration:</text:p>
      <text:p text:style-name="Text_20_body">Declarative Configuration specifies the required resultProcedural configuration specifies the operations and sequence used to produce the resultDeclarative Configuration does not prohibit an implementation from using an execution sequence. The distinction concerns whether the configuration itself prescribes that sequence.</text:p>
      <text:p text:style-name="Text_20_body">Declarative Configuration may form part of <text:a xlink:type="simple" xlink:href="https://wiki.didosolutions.com/dido/99_annexes/annex-b-terms-and-definitions/i/infrastructure_as_code" text:style-name="Internet_20_link" text:visited-style-name="Visited_20_Internet_20_Link">Infrastructure as Code</text:a> when represented as a machine-readable <text:a xlink:type="simple" xlink:href="https://wiki.didosolutions.com/dido/99_annexes/annex-b-terms-and-definitions/a/artifact" text:style-name="Internet_20_link" text:visited-style-name="Visited_20_Internet_20_Link">Artifact</text:a>.</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figuration that specifies the required state of a subject without prescribing the sequence of operations used to establish that state</text:span></text:p>
      <text:h text:style-name="Heading_20_2" text:outline-level="2"><text:bookmark-start text:name="__RefHeading___source_4"/><text:bookmark-start text:name="source"/>Source<text:bookmark-end text:name="__RefHeading___source_4"/><text:bookmark-end text:name="source"/></text:h>
      <text:p text:style-name="Text_20_body">Dido Solutions, Inc. and Jackrabbit Consulting, Inc.</text:p>
      <text:h text:style-name="Heading_20_2" text:outline-level="2"><text:bookmark-start text:name="__RefHeading___note_5"/><text:bookmark-start text:name="note"/>Note<text:bookmark-end text:name="__RefHeading___note_5"/><text:bookmark-end text:name="note"/></text:h>
      <text:p text:style-name="Text_20_body">Declarative Configuration may be:</text:p>
      <text:p text:style-name="Text_20_body">Human-readableMachine-readable<text:a xlink:type="simple" xlink:href="https://wiki.didosolutions.com/dido/99_annexes/annex-b-terms-and-definitions/v/version_control" text:style-name="Internet_20_link" text:visited-style-name="Visited_20_Internet_20_Link">Version-controlled</text:a>ReusableParameterizedInheritedGeneratedComposed from multiple controlled inputsA declarative representation does not by itself establish that the configuration is:</text:p>
      <text:p text:style-name="Text_20_body">ValidApprovedAuthorized for applicationCompatible with a target platformSuccessfully deployedCompliant with an applicable BaselineSeparate requirements govern those determinations.</text:p>
      <text:p text:style-name="Text_20_body">The term does not require a particular configuration language, schema, file format, deployment tool, cloud provider, operating system, or implementation technology.</text:p>
      <text:h text:style-name="Heading_20_2" text:outline-level="2"><text:bookmark-start text:name="__RefHeading___example_6"/><text:bookmark-start text:name="example"/>Example<text:bookmark-end text:name="__RefHeading___example_6"/><text:bookmark-end text:name="example"/></text:h>
      <text:p text:style-name="Text_20_body">A Declarative Configuration specifies that an Infrastructure Environment contains three compute resources, persistent storage, defined network relationships, identity services, logging, and monitoring. The configuration does not prescribe the sequence in which the deployment system creates those resources.</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03:36</meta:creation-date>
    <dc:creator>Generated</dc:creator>
    <dc:date>2026-08-22T16::03:36</dc:date>
    <dc:language>en-US</dc:language>
    <meta:editing-cycles>1</meta:editing-cycles>
    <meta:editing-duration>PT0S</meta:editing-duration>
    <dc:title>dido:99_annexes:annex-b-terms-and-definitions:d:declarative_configuration</dc:title>
  </office:meta>
</office:document-meta>
</file>